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чем-на-70-готов-переход-через-мцд-1-и-дмитровское-шоссе"/>Более чем на 70% готов переход через МЦД-1 и Дмитровское шоссе<text:bookmark-end text:name="более-чем-на-70-готов-переход-через-мцд-1-и-дмитровское-шоссе"/></text:h>
      <text:p text:style-name="First_20_paragraph">09.04.2024</text:p>
      <text:h text:style-name="Heading_20_2" text:outline-level="2"><text:bookmark-start text:name="более-чем-на-70-готов-переход-через-мцд-1-и-дмитровское-шоссе-1"/>Более чем на 70% готов переход через МЦД-1 и Дмитровское шоссе<text:bookmark-end text:name="более-чем-на-70-готов-переход-через-мцд-1-и-дмитровское-шоссе-1"/></text:h>
      <text:p text:style-name="First_20_paragraph">Строительство подземного пешеходного перехода под Дмитровским шоссе в районе дома № 29 и путями Савёловского направления Московской железной дороги завершится этим летом, сообщил заместитель мэра Москвы по вопросам градостроительной политики и строительства Андрей Бочкарёв.<text:line-break/><text:line-break/>«Сейчас идут монолитные и монтажные работы лифтовых шахт, завершается облицовка стен тоннеля керамогранитом и мощение гранитного покрытия пола. Ведется отделка стен двух сходов и служебных помещений. Наружные сети готовы на 69%, а общая готовность объекта – 72%. Сроки реализации проекта по контракту – июль 2024 года», – сказал Андрей Бочкарев.<text:line-break/><text:line-break/>Длина сооружения – 84 метра. Переход оснастят тремя лифтами для обеспечения беспрепятственного доступа маломобильных людей.<text:line-break/><text:line-break/>Первый спуск в переход расположится на нечетной стороне Дмитровского шоссе, второй – на четной. Выход из третьего будет вести к застройке на улице Яблочкова. Благодаря подземному переходу движение пешеходов через Дмитровское шоссе и железнодорожные пути будет безопасным и комфортным. В ходе благоустройства территории высадят 50 лип и кленов, 1200 кустарников.<text:line-break/><text:line-break/>«Переход свяжет два района: Тимирязевский на севере и Бутырский на северо-востоке Москвы с населением 155 тыс. человек. Его строительство продиктовано интенсивностью движения на Савёловском направлении МЖД из-за запуска первого Московского центрального диаметра. Работы ведутся закрытым способом под ж/д путями, что никак не отражается на графике движения поездов», – отметил руководитель Департамента строительства Москвы Рафик Загрутдинов.<text:line-break/><text:line-break/>По его словам, развитие транспортной инфраструктуры города идет по поручению мэра Москва Сергея Собянина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303591.html" office:name=""><text:span text:style-name="Definition">http://udms.mos.ru/presscenter/news/detail/1230359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15:23:26Z</meta:creation-date>
    <dc:date>2024-04-09T15:23:26Z</dc:date>
  </office:meta>
</office:document-meta>
</file>