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полнительный-маршрут-к-мсд-вдоль-каспийской-улицы-будет-готов-в-2026-году"/>Дополнительный маршрут к МСД вдоль Каспийской улицы будет готов в 2026 году<text:bookmark-end text:name="дополнительный-маршрут-к-мсд-вдоль-каспийской-улицы-будет-готов-в-2026-году"/></text:h>
      <text:p text:style-name="First_20_paragraph">09.04.2024</text:p>
      <text:h text:style-name="Heading_20_2" text:outline-level="2"><text:bookmark-start text:name="дополнительный-маршрут-к-мсд-вдоль-каспийской-улицы-будет-готов-в-2026-году-1"/>Дополнительный маршрут к МСД вдоль Каспийской улицы будет готов в 2026 году<text:bookmark-end text:name="дополнительный-маршрут-к-мсд-вдоль-каспийской-улицы-будет-готов-в-2026-году-1"/></text:h>
      <text:p text:style-name="First_20_paragraph"><text:line-break/>Важная транспортная связка создается на Московском скоростном диаметре (МСД), сообщил мэр Москвы Сергей Собянин.<text:line-break/><text:line-break/>«Участок протяженностью больше 6,8 км пройдет вдоль улицы Каспийской от улицы Кантемировской до Павелецкого направления МЖД. Его запуск позволит автомобилистам без лишних поворотов проезжать по южному направлению МСД, а также комфортно выезжать на трассу М-4 «Дон», – написал Сергей Собянин в своем телеграм-канале.<text:line-break/><text:line-break/>Он добавил, что на участке расположится пять эстакад и тоннель на пересечении с Бакинской улицей. Позже благоустроят территорию рядом: разобьют газоны, высадят деревья и кустарники.<text:line-break/><text:line-break/>«Уже строим три эстакады в районе примыкания к МСД, а также перекладываем инженерные сети. Все работы планируем завершить в 2026 году», – заключил Собянин</text:p>
      <text:p text:style-name="Text_20_body"><text:line-break/></text:p>
      <text:p text:style-name="Text_20_body">Адрес страницы: <text:a xlink:type="simple" xlink:href="http://udms.mos.ru/presscenter/news/detail/12303582.html" office:name=""><text:span text:style-name="Definition">http://udms.mos.ru/presscenter/news/detail/1230358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9T15:23:40Z</meta:creation-date>
    <dc:date>2024-04-09T15:23:40Z</dc:date>
  </office:meta>
</office:document-meta>
</file>