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-путепровод-через-мцд-3-на-подъезде-к-аэропорту-шереметьево"/>Открыт путепровод через МЦД-3 на подъезде к аэропорту Шереметьево<text:bookmark-end text:name="открыт-путепровод-через-мцд-3-на-подъезде-к-аэропорту-шереметьево"/></text:h>
      <text:p text:style-name="First_20_paragraph">09.04.2024</text:p>
      <text:h text:style-name="Heading_20_2" text:outline-level="2"><text:bookmark-start text:name="открыт-путепровод-через-мцд-3-на-подъезде-к-аэропорту-шереметьево-1"/>Открыт путепровод через МЦД-3 на подъезде к аэропорту Шереметьево<text:bookmark-end text:name="открыт-путепровод-через-мцд-3-на-подъезде-к-аэропорту-шереметьево-1"/></text:h>
      <text:p text:style-name="First_20_paragraph"><text:line-break/>​Мэр Москвы Сергей Собянин открыл движение по путепроводу через пути третьего Московского центрального диаметра (МЦД-3) и новым съездам в районе 24-25-го километров Ленинградского шоссе, на подъезде к аэропорту Шереметьево.<text:line-break/><text:line-break/>«Сегодня закончено строительство важного объекта. Это новый современный путепровод, пересечение Ленинградки и МЦД-3. Причем он сделан таким образом, что у нас есть запас хода для прокладки линий высокоскоростной магистрали Москва – Санкт-Петербург, и здесь же сделана развязка на шоссе, которое идет к аэропорту Шереметьево. Таким образом, улучшено движение для жителей Подмосковья, Зеленограда, это около 600 тыс. человек. И, конечно, это улучшит транспортную доступность ведущего аэропорта столицы Шереметьево», – сказал Сергей Собянин на церемонии открытия.<text:line-break/><text:line-break/>Начавшееся в декабре 2021 года строительство путепровода через пути МЦД-3 завершилось в марте этого года.<text:line-break/><text:line-break/>Генеральный директор компании-подрядчика АО «Дороги и мосты» Алексей Крапивин рассказал мэру о сложностях при сооружении развязки. Работы проводились без приостановки движения железнодорожного и автомобильного транспорта.<text:line-break/><text:line-break/>Объект был подготовлен к запуску движения автотранспорта на шесть месяцев раньше установленного срока.<text:line-break/><text:line-break/>Он заменил сооружение постройки начала 1960-х годов, находившееся в предаварийном состоянии и не отвечавшее современным требованиям по эксплуатации высокоскоростных поездов, что создавало препятствия развитию ж/д инфраструктуры, в том числе – строительству ВСМ Москва – Санкт-Петербург.<text:line-break/><text:line-break/>Новый путепровод почти в два раза длиннее старого – 521 метр. Высота пролетного строения больше на один – четыре метра, а проезжая часть расширена с шести до восьми полос движения.<text:line-break/><text:line-break/>Также возвели эстакаду-съезд с Международного шоссе на Ленинградское шоссе в сторону центра длиной 417 м (по две полосы движения в одном направлении) и съезд с Ленинградского шоссе из центра на Международное шоссе в сторону трассы М-11 «Нева» длиной 566 м и также с двумя полосами движения в одном направлении.<text:line-break/><text:line-break/>Реконструирован участок основного хода Ленинградского шоссе длиной 873 м на три-четыре полосы движения в каждом направлении.<text:line-break/><text:line-break/>Обновленная развязка на 24-25 километрах Ленинградского шоссе обеспечит еще более безопасное и комфортное движение автомобилей, поездов МЦД-3 и будущей ВСМ Москва – Санкт-Петербург. Она повысит пропускную способность прилегающих шоссе: Ленинградского, Международного, Вашутинского, Машкинского, Новосходненского и Новокуркинского.<text:line-break/><text:line-break/>За счет оптимизации транспортных потоков более удобным станет подъезд к торговому центру «Мега», станции Молжаниново МЦД-3 и другим важным объектам социальной и транспортной инфраструктуры.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303570.html" office:name=""><text:span text:style-name="Definition">http://udms.mos.ru/presscenter/news/detail/12303570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15:23:28Z</meta:creation-date>
    <dc:date>2024-04-09T15:23:28Z</dc:date>
  </office:meta>
</office:document-meta>
</file>