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image/png" manifest:full-path="Pictures/0.png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москве-строят-и-проектируют-семь-автомобильных-мостов"/>В Москве строят и проектируют семь автомобильных мостов<text:bookmark-end text:name="в-москве-строят-и-проектируют-семь-автомобильных-мостов"/></text:h>
      <text:p text:style-name="First_20_paragraph">08.04.2024</text:p>
      <text:h text:style-name="Heading_20_2" text:outline-level="2"><text:bookmark-start text:name="в-москве-строят-и-проектируют-семь-автомобильных-мостов-1"/>В Москве строят и проектируют семь автомобильных мостов<text:bookmark-end text:name="в-москве-строят-и-проектируют-семь-автомобильных-мостов-1"/></text:h>
      <text:p text:style-name="First_20_paragraph"><text:line-break/></text:p>
      <text:p text:style-name="Text_20_body">Они позволяют сформировать удобную улично-дорожную сеть как для автомобилистов, так и для пешеходов.</text:p>
      <text:p text:style-name="Text_20_body">В столице проектируют и возводят семь автомобильных мостов протяженностью около 1,5 километра. Об этом сообщил заместитель Мэра Москвы по вопросам градостроительной политики и строительства Андрей Бочкарев.</text:p>
      <text:p text:style-name="Text_20_body">Они позволяют сформировать удобную улично-дорожную сеть как для автомобилистов, так и для пешеходов.<text:line-break/><text:line-break/>В столице проектируют и возводят семь автомобильных мостов протяженностью около 1,5 километра. Об этом сообщил заместитель Мэра Москвы по вопросам градостроительной политики и строительства Андрей Бочкарев.<text:line-break/><text:line-break/></text:p>
      <text:p text:style-name="Text_20_body">«Мосты являются важной частью инфраструктуры Москвы. В тесной связке с развитием городской среды важно помнить о необходимости создания новых переправ, чтобы сформировать удобную улично-дорожную сеть как для автомобилистов, так и для пешеходов. Начиная с 2011 года в Москве был возведен 31 автомобильный мост», — заявил Андрей Бочкарев.<text:line-break/><text:line-break/>Самые большие мосты построены через Москву-реку, канал имени Москвы, Яузу, затоны Кожуховский и Новинки, а также через несколько малых рек, таких как Десна, Лихоборка, Молодцы, Пахра, Пехорка, Сетунь, Сосенка, Сходня и Цыганка.<text:line-break/><text:line-break/><draw:frame draw:name="img1" svg:width="16.0pt" svg:height="16.0pt"><draw:image xlink:href="Pictures/0.png" xlink:type="simple" xlink:show="embed" xlink:actuate="onLoad"/></draw:frame></text:p>
      <text:p text:style-name="Text_20_body">Адрес страницы: <text:a xlink:type="simple" xlink:href="http://udms.mos.ru/presscenter/news/detail/12300941.html" office:name=""><text:span text:style-name="Definition">http://udms.mos.ru/presscenter/news/detail/12300941.html</text:span></text:a></text:p>
      <text:p text:style-name="Text_20_body"><text:a xlink:type="simple" xlink:href="http://udms.mos.ru" office:name=""><text:span text:style-name="Definition">ГКУ города Москвы «Управление дорожно-мостового строительства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4-08T16:52:11Z</meta:creation-date>
    <dc:date>2024-04-08T16:52:11Z</dc:date>
  </office:meta>
</office:document-meta>
</file>