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более-35-км-дорог-строят-и-реконструируют-на-западе-столицы"/>Собянин: более 3,5 км дорог строят и реконструируют на западе столицы<text:bookmark-end text:name="собянин-более-35-км-дорог-строят-и-реконструируют-на-западе-столицы"/></text:h>
      <text:p text:style-name="First_20_paragraph">08.04.2024</text:p>
      <text:h text:style-name="Heading_20_2" text:outline-level="2"><text:bookmark-start text:name="собянин-более-35-км-дорог-строят-и-реконструируют-на-западе-столицы-1"/> Собянин: более 3,5 км дорог строят и реконструируют на западе столицы<text:bookmark-end text:name="собянин-более-35-км-дорог-строят-и-реконструируют-на-западе-столицы-1"/></text:h>
      <text:p text:style-name="First_20_paragraph"><text:line-break/>​Более 3,5 км дорог, в том числе путепровод, строят и реконструируют в Западном округе столицы, сообщил мэр Москвы Сергей Собянин.<text:line-break/><text:line-break/>«Новый маршрут пройдет от Шелепихинского моста, в сторону Кутузовского проспекта, под Белорусским железнодорожным мостом и закончится на улице 1812 года и ТТК рядом с набережной Тараса Шевченко», – написал Сергей Собянин в своем телеграм-канале.<text:line-break/><text:line-break/>По его словам, это позволит улучшить транспортную доступность районов Дорогомилово и Филёвский Парк. Также появится проезд между Большой Филёвской улицей, проспектом Багратиона и Третьим транспортным кольцом.<text:line-break/><text:line-break/></text:p>
      <text:p text:style-name="Text_20_body">«Сейчас строители устанавливают инженерные коммуникации и монтируют пролетное строение. В планах – закончить все работы уже в этом году», – отметил Собянин.<text:line-break/><text:line-break/></text:p>
      <text:p text:style-name="Text_20_body">Активное дорожное строительство в Москве способствует достижению параметров, установленных национальным проектом «Безопасные качественные дороги». Это проект оказывает большое влияние на транспортную инфраструктуру в России: строятся новые современные магистрали, мосты и путепроводы, применяются современные технологии и материалы, внедряются интеллектуальные транспортные системы, повышается сохранность трасс.<text:line-break/><text:line-break/>Напомним, что ранее Сергей Собянин заявил, что в рамках реализации национального проекта «Безопасные качественные дороги» и городской программы «Развитие транспортной системы» за 2023 год в столице построено 115 км дорог, 66 тоннелей, эстакад, мостов и 19 пешеходных переходов.</text:p>
      <text:p text:style-name="Text_20_body"><text:line-break/></text:p>
      <text:p text:style-name="Text_20_body">Адрес страницы: <text:a xlink:type="simple" xlink:href="http://udms.mos.ru/presscenter/news/detail/12300914.html" office:name=""><text:span text:style-name="Definition">http://udms.mos.ru/presscenter/news/detail/1230091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8T16:52:14Z</meta:creation-date>
    <dc:date>2024-04-08T16:52:14Z</dc:date>
  </office:meta>
</office:document-meta>
</file>