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участке-мсд-вблизи-пос.-битца-начали-строить-пешеходный-переход"/>На участке МСД вблизи пос. Битца начали строить пешеходный переход<text:bookmark-end text:name="на-участке-мсд-вблизи-пос.-битца-начали-строить-пешеходный-переход"/></text:h>
      <text:p text:style-name="First_20_paragraph">19.03.2024</text:p>
      <text:h text:style-name="Heading_20_2" text:outline-level="2"><text:bookmark-start text:name="на-участке-мсд-вблизи-пос.-битца-начали-строить-пешеходный-переход-1"/>На участке МСД вблизи пос. Битца начали строить пешеходный переход<text:bookmark-end text:name="на-участке-мсд-вблизи-пос.-битца-начали-строить-пешеходный-переход-1"/></text:h>
      <text:p text:style-name="First_20_paragraph"><text:line-break/>«Переход строится вблизи поселка Битца, около церкви Марины Великомученицы. Он обеспечит пропуск пешеходов через создаваемую трассу и железнодорожные пути Курского направления Московской железной дороги к крупному транспортному узлу, включающему платформы железнодорожной станции Битца и автовокзал», – сказал Андрей Бочкарёв.<text:line-break/><text:line-break/></text:p>
      <text:p text:style-name="Text_20_body"> По его словам, переход проектировался с учетом роста интенсивности пешеходного движения в этом месте.<text:line-break/><text:line-break/>«До начала строительства был выполнен большой объем подготовительной работы, в том числе сбор статистических данных. В связи с развитием транспортной инфраструктуры и зонированием прилегающей территории, прогнозируется увеличение интенсивности пешеходного движения в три раза», – добавил Бочкарёв.<text:line-break/><text:line-break/>Новым инфраструктурным объектом смогут пользоваться и маломобильные пешеходы.<text:line-break/><text:line-break/>«С обеих сторон подземного пешеходного перехода для входа в тоннель предусмотрены павильоны, один из них оборудуют лифтом. Будут созданы лестницы с пандусами и уложена плитка с тактильным рисунком, помогающим в навигации слабовидящим», – отметил Юрий Кравцов, генеральный директор АО «Мосинжпроект».<text:line-break/><text:line-break/> Он подчеркнул, что строители ведут работы без ограничения железнодорожного сообщения.<text:line-break/><text:line-break/></text:p>
      <text:p text:style-name="Text_20_body">«Прямо над строящимся переходом проходят железнодорожные пути. На этом участке применяется технология сооружения тоннеля закрытым способом, а на остальном его протяжении – открытым способом. Длина сооружения вместе с павильонами составит около 120 метров. Кроме того, конструкция тоннеля предусматривает помещения для обслуживания перехода», – пояснил Кравцов.<text:line-break/><text:line-break/> В качестве основного конструктивного материала при строительстве объекта используется монолитный железобетон. В закрытой части уже выполнен защитный экран из труб, монолитные конструкции готовы более чем на 70%.<text:line-break/><text:line-break/>На открытом участке строительства, где будет проходить автомобильная дорога, ведется подготовка основания будущего перехода и устройство лотка монолитной конструкции.</text:p>
      <text:p text:style-name="Text_20_body"><text:line-break/></text:p>
      <text:p text:style-name="Text_20_body">Адрес страницы: <text:a xlink:type="simple" xlink:href="http://udms.mos.ru/presscenter/news/detail/12253882.html" office:name=""><text:span text:style-name="Definition">http://udms.mos.ru/presscenter/news/detail/12253882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5T13:31:22Z</meta:creation-date>
    <dc:date>2024-04-25T13:31:22Z</dc:date>
  </office:meta>
</office:document-meta>
</file>