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в-москве-построят-265-км-дорог-до-конца-2026-года"/>Собянин: в Москве построят 265 км дорог до конца 2026 года<text:bookmark-end text:name="собянин-в-москве-построят-265-км-дорог-до-конца-2026-года"/></text:h>
      <text:p text:style-name="First_20_paragraph">11.03.2024</text:p>
      <text:h text:style-name="Heading_20_2" text:outline-level="2"><text:bookmark-start text:name="собянин-в-москве-построят-265-км-дорог-до-конца-2026-года-1"/>Собянин: в Москве построят 265 км дорог до конца 2026 года<text:bookmark-end text:name="собянин-в-москве-построят-265-км-дорог-до-конца-2026-года-1"/></text:h>
      <text:p text:style-name="First_20_paragraph"><text:line-break/></text:p>
      <text:p text:style-name="Text_20_body"><text:line-break/></text:p>
      <text:p text:style-name="Text_20_body">265 км дорог и 123 искусственных сооружения (мосты, эстакады, тоннели) построят в столице до конца 2026 года, сообщил мэр Москвы Сергей Собянин.</text:p>
      <text:p text:style-name="Text_20_body"><text:line-break/></text:p>
      <text:p text:style-name="Text_20_body">Например, Южная рокада соединит ряд крупных магистралей, четыре округа и 24 района столицы. Уже построено пять участков, в работе находится еще три.</text:p>
      <text:p text:style-name="Text_20_body"><text:line-break/></text:p>
      <text:p text:style-name="Text_20_body">«Трасса Солнцево – Бутово – Варшавское шоссе станет полноценным дублером МКАД на юго-западе столицы. Осталось завершить два участка из пяти», – написал Сергей Собянин в своем телеграм-канале.</text:p>
      <text:p text:style-name="Text_20_body"><text:line-break/></text:p>
      <text:p text:style-name="Text_20_body">Он добавил, что дорога Мамыри – Пенино – Шарапово станет будущим дублером Калужского шоссе. Сейчас специалисты монтируют подпорные стенки тоннельного путепровода и инженерные коммуникации.</text:p>
      <text:p text:style-name="Text_20_body"><text:line-break/></text:p>
      <text:p text:style-name="Text_20_body">Почти наполовину готов южный участок Московского скоростного диаметра за пределами МКАД. Он соединит диаметр с Симферопольским и Варшавским шоссе, а также с трассой Солнцево – Бутово – Варшавское шосс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227407.html" office:name=""><text:span text:style-name="Definition">http://udms.mos.ru/presscenter/news/detail/12227407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3:31:23Z</meta:creation-date>
    <dc:date>2024-04-25T13:31:23Z</dc:date>
  </office:meta>
</office:document-meta>
</file>