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това-программа-форума-молодой-специалист-строитель-будущего"/>Готова программа форума «Молодой специалист – Строитель будущего»<text:bookmark-end text:name="готова-программа-форума-молодой-специалист-строитель-будущего"/></text:h>
      <text:p text:style-name="First_20_paragraph">11.03.2024</text:p>
      <text:h text:style-name="Heading_20_2" text:outline-level="2"><text:bookmark-start text:name="готова-программа-форума-молодой-специалист-строитель-будущего-1"/>Готова программа форума «Молодой специалист – Строитель будущего»<text:bookmark-end text:name="готова-программа-форума-молодой-специалист-строитель-будущего-1"/></text:h>
      <text:p text:style-name="First_20_paragraph"><text:line-break/></text:p>
      <text:p text:style-name="Text_20_body">Насыщенная образовательная программа подготовлена для участников регионального форума «Молодой специалист – Строитель будущего», который пройдет 13 и 14 марта в музейно-выставочном объединении «Манеж», сообщил руководитель Департамента градостроительной политики Москвы Сергей Лёвкин.</text:p>
      <text:p text:style-name="Text_20_body"><text:line-break/></text:p>
      <text:p text:style-name="Text_20_body">Ведомство занимается организацией мероприятия. В программе заявлены панельные сессии, круглые столы, интерактивные лекции от профильных спикеров, командные деловые и настольные игры, воркшопы и мастер-классы.</text:p>
      <text:p text:style-name="Text_20_body"><text:line-break/></text:p>
      <text:p text:style-name="Text_20_body">«Мероприятия связаны со строительной тематикой и будут полезны школьникам, студентам колледжей и вузов, которые выбирают профессию, а также их преподавателям и родителям. Будущим молодым специалистам расскажут, как развивать карьеру в строительной отрасли, а также познакомят их с новейшими технологиями, применяемыми в строительстве», – сказал Сергей Лёвкин.</text:p>
      <text:p text:style-name="Text_20_body"><text:line-break/></text:p>
      <text:p text:style-name="Text_20_body">Для молодежи подготовлены масштабная ярмарка вакансий и стажировок, выездные лаборатории от профильных образовательных учреждений и строительных компаний, а также день открытых дверей от партнерских учебных заведений.</text:p>
      <text:p text:style-name="Text_20_body"><text:line-break/></text:p>
      <text:p text:style-name="Text_20_body">Участникам форума представится возможность пообщаться с заместителями министра строительства и ЖКХ. Преподаватели и родители смогут узнать о современных методиках профориентации и комплексном подходе к воспитанию, основанном на лучших практиках по работе с молодежью.</text:p>
      <text:p text:style-name="Text_20_body"><text:line-break/></text:p>
      <text:p text:style-name="Text_20_body">Гостей и участников форума ждет яркая культурно-развлекательная программа: выступления студенческих коллективов профильных вузов столицы, кинолектории, а также командные квизы и викторины.</text:p>
      <text:p text:style-name="Text_20_body"><text:line-break/></text:p>
      <text:p text:style-name="Text_20_body">Напомним, региональный форум «Молодой специалист – строитель будущего» пройдет по решению мэра Москвы Сергея Собянина. Организаторы мероприятия – Минстрой России, ФАУ «РосКапСтрой», ППК «Военно-строительная компания» и Стройкомплекс Москвы при содействии других комплексов городского управления. Оператором выступила АНО «Московский урбанистический форум». Регистрация на мероприятие откроется 1 марта на официальном сайте форума.</text:p>
      <text:p text:style-name="Text_20_body"><text:line-break/></text:p>
      <text:p text:style-name="Text_20_body">Адрес страницы: <text:a xlink:type="simple" xlink:href="http://udms.mos.ru/presscenter/news/detail/12227392.html" office:name=""><text:span text:style-name="Definition">http://udms.mos.ru/presscenter/news/detail/1222739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6:27Z</meta:creation-date>
    <dc:date>2024-04-25T13:36:27Z</dc:date>
  </office:meta>
</office:document-meta>
</file>