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24-году-построят-почти-70-километров-дорог"/>В 2024 году построят почти 70 километров дорог<text:bookmark-end text:name="в-2024-году-построят-почти-70-километров-дорог"/></text:h>
      <text:p text:style-name="First_20_paragraph">11.03.2024</text:p>
      <text:p text:style-name="Text_20_body">В 2024 году построят почти 70 километров дорог В соответствии с утвержденным планом в 2024 году Департаментом строительства города Москвы запланировано строительство 68 км дорог, в том числе 20 искусственных сооружений и 9 пешеходных переходов. Об этом сообщил журналистам глава ведомства Рафик Загрутдинов. Рассказывая о планах строительства руководитель Департамента отметил несколько знаковых дорожных объектов, строительство которых завершат в 2024 году. «Среди значимых объектов ввода этого года я бы выделил несколько. Конечно же, это Южная рокада – весомый проект дорожного строительства для всей Москвы. По сути, рокада является дублером МКАД и Третьего транспортного кольца. Строительство разделено на 8 участков, из которых 3 участка еще в строительстве, а на 5 участках работы завершены. Полностью завершить работы планируется в IV квартале 2024 года. Сейчас общая готовность Южной рокады составляет 89 %», – сообщил Рафик Загрутдинов. По его словам, еще один крупный объект планируется ввести в этом году –это транспортная развязка на пересечении МКАД с улицей Верхние Поля и с улицей Капотня, которая является продолжением Южной рокады. «Работы выполнены на 72 %. В настоящее время ведутся работы по устройству дождевой канализации, покраске бетонных поверхностей эстакад, дорожные работы, а также монтаж наружного освещения. Всего проектом предусмотрено 15,6 км, 8 искусственных сооружений, 2 пешеходных перехода», - добавил Рафик Загрутдинов. По его словам, масштабные работы развернуты на десятом участок южного направления Московского скоростного диаметра. «Его мы также планируем открыть также в этом году. Он завершит формирование МСД за пределами МКАД на юге столицы и обеспечит его максимальную эффективность за счет соединения с Симферопольским шоссе и новой транспортной артерией ТиНАО – скоростной а/д «Солнцево-Бутово-Варшавское шоссе». Среди особенностей строительства можно выделить тот факт, что возведение тоннеля под МКАД ведется закрытым способом без прекращения движения», – заключил Рафик Загрутдинов.</text:p>
      <text:p text:style-name="Text_20_body"><text:line-break/></text:p>
      <text:p text:style-name="Text_20_body">Адрес страницы: <text:a xlink:type="simple" xlink:href="http://udms.mos.ru/presscenter/news/detail/12227374.html" office:name=""><text:span text:style-name="Definition">http://udms.mos.ru/presscenter/news/detail/1222737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6:48Z</meta:creation-date>
    <dc:date>2024-04-25T13:36:48Z</dc:date>
  </office:meta>
</office:document-meta>
</file>