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ять-автомобильных-мостов-будет-построено-в-2024-году"/>Пять автомобильных мостов будет построено в 2024 году<text:bookmark-end text:name="пять-автомобильных-мостов-будет-построено-в-2024-году"/></text:h>
      <text:p text:style-name="First_20_paragraph">11.03.2024</text:p>
      <text:p text:style-name="Text_20_body">Строительство пяти мостов планируется завершить в этом году, сообщил журналистам руководитель Департамента строительства Москвы Рафик Загрутдинов. По его словам, во втором квартале будет построен велопешеходный мост через реку Яуза у МГТУ им. Баумана. «На четвертый квартал этого года намечен ввод четырех объектов. Это мост через реку Битца в рамках строительства участка южного направления Московского скоростного диаметра и мост через Москву-реку в створе улицы Мясищева», – пояснил Рафик Загрутдинов. Он отметил, что кроме того, в столице появятся два пешеходных моста – на водоотводном канале (соединит остров Балчуг и Крымскую набережную) и в Нагатинском затоне. Напомним, водоотводный канал (ранее также Обводной канал) был проложен в 1783-1786 годах вдоль центральной излучины Москвы-реки недалеко от Кремля. Вместе с Москвой-рекой он образует остров Балчуг. Длина канала – 4 км, ширина – от 30 до 50 м, глубина – около 2 м. Через канал переброшено 11 мостов, в том числе 5 пешеходных.</text:p>
      <text:p text:style-name="Text_20_body"><text:line-break/></text:p>
      <text:p text:style-name="Text_20_body">Адрес страницы: <text:a xlink:type="simple" xlink:href="http://udms.mos.ru/presscenter/news/detail/12227340.html" office:name=""><text:span text:style-name="Definition">http://udms.mos.ru/presscenter/news/detail/12227340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3-12T07:03:46Z</meta:creation-date>
    <dc:date>2024-03-12T07:03:46Z</dc:date>
  </office:meta>
</office:document-meta>
</file>