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нция-метро-потапово-сокольнической-линии-метро-будет-построена-к-осени"/>Станция метро «Потапово» Сокольнической линии метро будет построена к осени<text:bookmark-end text:name="станция-метро-потапово-сокольнической-линии-метро-будет-построена-к-осени"/></text:h>
      <text:p text:style-name="First_20_paragraph">11.03.2024</text:p>
      <text:p text:style-name="Text_20_body">«Мэр Сергей Собянин поставил задачу завершить строительство станции «Потапово» Сокольнической линии Московского метрополитена в конце лета – начале осени», – пояснил руководитель Департамента строительства Москвы Рафик Загрутдинов. Глава Департамента добавил, что станция находится в высокой стадии строительной готовности. Здесь уже ведутся отделочные работы и монтируется накрытие. Ранее отмечалось, что наземная станция «Потапово» станет первой отапливаемой в Москве. Проект полностью создан по BIM-технологии: специалисты спроектировали цифровую трехмерную модель будущего объекта и наполнили ее необходимыми данными. «К концу года Сокольническая линия метро станет на одну станцию длиннее. «Потапово» сделает город ближе для тысяч жителей Южного Бутова и Новой Москвы», – написал в своем блоге Сергей Собянин. Рядом построят участок трассы Солнцево – Бутово – Варшавское шоссе с благоустройством прилегающей территории. Таким образом, улучшится транспортное обслуживание Щербинки, поселений Сосеновское и Воскресенское.</text:p>
      <text:p text:style-name="Text_20_body"><text:line-break/></text:p>
      <text:p text:style-name="Text_20_body">Адрес страницы: <text:a xlink:type="simple" xlink:href="http://udms.mos.ru/presscenter/news/detail/12227334.html" office:name=""><text:span text:style-name="Definition">http://udms.mos.ru/presscenter/news/detail/1222733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7:03Z</meta:creation-date>
    <dc:date>2024-04-25T13:37:03Z</dc:date>
  </office:meta>
</office:document-meta>
</file>