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анспортный-хаб-верхние-лихоборы-будет-построен-к-2025-году"/>Транспортный хаб Верхние Лихоборы будет построен к 2025 году<text:bookmark-end text:name="транспортный-хаб-верхние-лихоборы-будет-построен-к-2025-году"/></text:h>
      <text:p text:style-name="First_20_paragraph">11.03.2024</text:p>
      <text:p text:style-name="Text_20_body">Строительство транспортного узла Верхние Лихоборы на севере столицы завершится к 2025 году, сообщил заместитель мэра Москвы по вопросам градостроительной политики и строительства Андрей Бочкарёв. «Проект включает строительство улично-дорожной сети, остановочных пунктов общественного транспорта, возведение паркинга и благоустройство прилегающей территории», – сказал Андрей Бочкарёв. По его словам, городской вокзал обеспечит удобную пересадку пассажиров между разными видами транспорта на одноименную станцию Люблинско-Дмитровской линии метро. Руководитель Департамента строительства Москвы Рафик Загрутдинов уточнил, что строительство вокзала пройдет в несколько этапов. «В ходе первого этапа возведения транспортного хаба Верхние Лихоборы построят 1,27 км дорог, здание конечной станции, отстойно-разворотную площадку наземного транспорта, зарядные станции электробусов, перехватывающий паркинг со стоянкой такси. Также выполнят прокладку и переустройство инженерных коммуникаций, благоустройство прилегающей территории. Первый этап работ планируется завершить уже в декабре этого года», – отметил Рафик Загрутдинов. Руководитель Департамента добавил, что в ходе второго этапа построят еще более 2 км дорог, появятся дополнительные остановочные пункты общественного транспорта. Территорию благоустроят. Срок завершения этого – 2025 год. «Создание комфортных условий для пассажиров общественного городского транспорта ведется по поручению мэра Сергея Собянина. Московские городские вокзалы должны обеспечивать доступность и удобство граждан, создание безбарьерного прохода к разным видам транспорта с максимальной интеграцией их в городскую среду», – заключил Загрутдинов.</text:p>
      <text:p text:style-name="Text_20_body"><text:line-break/></text:p>
      <text:p text:style-name="Text_20_body">Адрес страницы: <text:a xlink:type="simple" xlink:href="http://udms.mos.ru/presscenter/news/detail/12227331.html" office:name=""><text:span text:style-name="Definition">http://udms.mos.ru/presscenter/news/detail/1222733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2T07:03:44Z</meta:creation-date>
    <dc:date>2024-03-12T07:03:44Z</dc:date>
  </office:meta>
</office:document-meta>
</file>