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лет-в-виде-арки-украсит-пешеходный-мост-в-мнёвниковской-пойме"/>Пролет в виде арки украсит пешеходный мост в Мнёвниковской пойме<text:bookmark-end text:name="пролет-в-виде-арки-украсит-пешеходный-мост-в-мнёвниковской-пойме"/></text:h>
      <text:p text:style-name="First_20_paragraph">11.03.2024</text:p>
      <text:p text:style-name="Text_20_body">Разработано и утверждено архитектурно-градостроительное решение (АГР) нового пешеходного моста между Мнёвниковской поймой и парком Фили, продолжается разработка проектной документации, сообщил заместитель мэра Москвы по вопросам градостроительной политики и строительства Андрей Бочкарёв. «Мост длиной порядка 200 метров соединит южную часть Мнёвниковской поймы с районом Филёвский Парк. В АГР будущего искусственного сооружения и создаваемую проектную документацию включены элементы дизайна, которые позволят вписать мост в общую стилистику сооружений территории поймы», – сказал Андрей Бочкарёв. Пешеходный мост позволит удобно добираться из района Филёвский Парк до станции Большой кольцевой линии метро «Терехово», а также улучшит доступность будущего крупного паркового кластера на территории Мнёвниковской поймы и существующего парка Фили. Согласно проекту, разрабатываемому специалистами проектного института холдинга «Мосинжпроект», пролет будущего сооружения будет выполнен в виде арки. «Пролеты моста будут светло-серого цвета, а дугообразные части – красные. Искусственные сооружения на территории поймы объединят общей архитектурно-градостроительной концепцией – красный цвет планируется использовать в дизайне трех других мостов Мнёвниковской поймы – двух автомобильных и еще одного пешеходного, а также при создании надземного перехода через улицу Нижние Мнёвники», – отметил Юрий Кравцов, генеральный директор АО «Мосинжпроект». Проектная документация по пешеходному мосту разрабатывается с применением технологий информационного моделирования (ТИМ). «В проект моста включена программируемая архитектурная подсветка с возможностью регулирования интенсивности светового потока, которая поможет сформировать уникальный облик сооружения», – отметил Рустам Черкесов, руководитель проектного института холдинга «Мосинжпроект» . По словам руководителя проектного института, мост будет интегрирован в существующую и перспективную улично-дорожную сеть Мнёвниковской поймы и Филёвского Парка. Ранее мэр Москвы Сергей Собянин при осмотре хода строительства автомобильного моста в Мнёвниковской пойме заявил, что в районе Хорошёво-Мнёвники активно развивается транспортная инфраструктура. «Здесь, как вы знаете, построили Северо-Западную хорду с мостовыми переходами, введены две станции метро. И сейчас соединяем Мнёвники с районом Филёвский Парк, с территорией Хруничева, где строятся сразу два автомобильных мостовых перехода и один пешеходный. И один пешеходный мост будет сделан в другую сторону Мнёвников. Таким образом, здесь будет два пешеходных перехода. Один из них – на Крылатское», – рассказал Сергей Собянин.</text:p>
      <text:p text:style-name="Text_20_body"><text:line-break/></text:p>
      <text:p text:style-name="Text_20_body">Адрес страницы: <text:a xlink:type="simple" xlink:href="http://udms.mos.ru/presscenter/news/detail/12227327.html" office:name=""><text:span text:style-name="Definition">http://udms.mos.ru/presscenter/news/detail/12227327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05Z</meta:creation-date>
    <dc:date>2024-04-25T13:37:05Z</dc:date>
  </office:meta>
</office:document-meta>
</file>