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ъезд-с-трассы-м-2-крым-на-мсд-планируется-построить-в-этом-году"/>Съезд с трассы М-2 «Крым» на МСД планируется построить в этом году<text:bookmark-end text:name="съезд-с-трассы-м-2-крым-на-мсд-планируется-построить-в-этом-году"/></text:h>
      <text:p text:style-name="First_20_paragraph">11.03.2024</text:p>
      <text:p text:style-name="Text_20_body">Строительство магистрали от МКАД до трассы Солнцево – Бутово – Варшавское шоссе и съезд с М-2 «Крым» на МСД планируется завершить до конца этого года, сообщил руководитель Департамента строительства Москвы Рафик Загрутдинов. По его словам, это десятый участок южного направления Московского скоростного диаметра (МСД). «Трасса, по которой можно за 40 минут пересечь всю Москву без единого светофора! Ее новый участок завершит формирование диаметра за пределами Московской кольцевой автомагистрали и соединит диаметр сразу с тремя крупными транспортными артериями – Симферопольским, Варшавским шоссе», – рассказал Рафик Загрутдинов в интервью «Российской газете». Проект предусматривает строительство более 12,2 км дорог, двух тоннелей, четырех эстакад, моста и четырех пешеходных переходов. Продолжается строительство левоповоротного съезда с МКАД на МСД, съезда с МСД на Симферопольское шоссе, тоннеля под МКАД и Симферопольским шоссе, моста через реку Битца, эстакады к жилой застройке «Южная Битца», эстакады через Варшавское шоссе и Курское направление МЖД, строительство основного хода дороги, а также переустройство инженерных коммуникаций. Десятый участок южного направления МСД позволит связать Юго-Западный и Южный административный округа столицы.</text:p>
      <text:p text:style-name="Text_20_body"><text:line-break/></text:p>
      <text:p text:style-name="Text_20_body">Адрес страницы: <text:a xlink:type="simple" xlink:href="http://udms.mos.ru/presscenter/news/detail/12227323.html" office:name=""><text:span text:style-name="Definition">http://udms.mos.ru/presscenter/news/detail/12227323.html</text:span></text:a></text:p>
      <text:p text:style-name="Text_20_body"><text:a xlink:type="simple" xlink:href="http://udms.mos.ru" office:name=""><text:span text:style-name="Definition">ГКУ города Москвы «Управление дорожно-мостового строительства»</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3-12T07:03:44Z</meta:creation-date>
    <dc:date>2024-03-12T07:03:44Z</dc:date>
  </office:meta>
</office:document-meta>
</file>