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нструкция-двух-развязок-на-мкад-завершится-в-2024-году"/>Реконструкция двух развязок на МКАД завершится в 2024 году<text:bookmark-end text:name="реконструкция-двух-развязок-на-мкад-завершится-в-2024-году"/></text:h>
      <text:p text:style-name="First_20_paragraph">11.03.2024</text:p>
      <text:p text:style-name="Text_20_body">Завершается масштабная работа по реконструкции устаревших клеверных развязок на МКАД, сообщил руководитель Департамента строительства Москвы Рафик Загрутдинов. Он уточнил, что из 22 сооружений в работе остались две – на Алтуфьевском шоссе и на ул. Верхние Поля. «Закончим работы в июне, согласно контракту. Развязка МКАД с Алтуфьевским шоссе готова наполовину, к концу 2024-го года завершим ее обновление. Как показывает реконструкция предыдущих 20 развязок на МКАД, ввод в эксплуатацию еще двух обновленных пересечений повысит не только пропускную способность самой кольцевой автомагистрали, но и прилегающих к ней автомагистралей», – рассказал Рафик Загрутдинов интервью «Российской газете». Глава Департамента подчеркнул, что развитие транспортного каркаса города ведется по поручению мэра Москвы Сергея Собянина.</text:p>
      <text:p text:style-name="Text_20_body"><text:line-break/></text:p>
      <text:p text:style-name="Text_20_body">Адрес страницы: <text:a xlink:type="simple" xlink:href="http://udms.mos.ru/presscenter/news/detail/12227317.html" office:name=""><text:span text:style-name="Definition">http://udms.mos.ru/presscenter/news/detail/12227317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6:51Z</meta:creation-date>
    <dc:date>2024-04-25T13:36:51Z</dc:date>
  </office:meta>
</office:document-meta>
</file>