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ьство-южной-рокады-завершится-до-конца-2024-года"/>Строительство Южной рокады завершится до конца 2024 года<text:bookmark-end text:name="строительство-южной-рокады-завершится-до-конца-2024-года"/></text:h>
      <text:p text:style-name="First_20_paragraph">11.03.2024</text:p>
      <text:p text:style-name="Text_20_body">Пять участков Южной рокады построены, еще на трех ведутся работы, сообщил руководитель Департамента строительства Москвы Рафик Загрутдинов. «Трасса длиной 40 км – еще одна часть нового транспортного каркаса столицы. Она имеет большое значение, так как идет от развязки Рублёвского шоссе с МКАД, пересекает юг и доходит до юго-востока в Капотне – до улицы Верхние Поля», – рассказал Рафик Загрутдинов в интервью «Российской газете». Продолжается строительство участка от Каспийской улицы до 1-го Котляковского переулка, транспортной развязки на пересечении МКАД с улицей Верхние Поля и улицей Капотня, а также реконструкция Донецкой улицы от улицы Подольской до Курьяновской набережной. По словам Загрутдинова, работы на всех трех участках планируется завершить в четвертом квартале этого года. Общая готовность всей Южной рокады составляет почти 90%. Напомним, Южная рокада соединит крупные автомобильные магистрали города – МКАД, Кутузовский проспект, Мичуринский проспект, проспект Вернадского, Ленинский проспект, Профсоюзную улицу, Варшавское шоссе, Пролетарский проспект, Каширское шоссе и Люблинскую улицу. Она обеспечит транспортной связью четыре округа Москвы – ЗАО, ЮЗАО, ЮАО, ЮВАО, это 24 района с населением около 2,7 млн человек.</text:p>
      <text:p text:style-name="Text_20_body"><text:line-break/></text:p>
      <text:p text:style-name="Text_20_body">Адрес страницы: <text:a xlink:type="simple" xlink:href="http://udms.mos.ru/presscenter/news/detail/12227308.html" office:name=""><text:span text:style-name="Definition">http://udms.mos.ru/presscenter/news/detail/1222730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9T09:13:00Z</meta:creation-date>
    <dc:date>2024-03-19T09:13:00Z</dc:date>
  </office:meta>
</office:document-meta>
</file>