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часток-мкад-от-шоссе-энтузиастов-до-ул.-молдагуловой-реконструируют"/>Участок МКАД от шоссе Энтузиастов до ул. Молдагуловой реконструируют<text:bookmark-end text:name="участок-мкад-от-шоссе-энтузиастов-до-ул.-молдагуловой-реконструируют"/></text:h>
      <text:p text:style-name="First_20_paragraph">16.02.2024</text:p>
      <text:h text:style-name="Heading_20_2" text:outline-level="2"><text:bookmark-start text:name="участок-мкад-от-шоссе-энтузиастов-до-ул.-молдагуловой-реконструируют-1"/>Участок МКАД от шоссе Энтузиастов до ул. Молдагуловой реконструируют<text:bookmark-end text:name="участок-мкад-от-шоссе-энтузиастов-до-ул.-молдагуловой-реконструируют-1"/></text:h>
      <text:p text:style-name="First_20_paragraph">​Три дорожных объекта в Восточном округе столицы планируется модернизировать, сообщил в ходе пресс-тура руководитель Департамента строительства Москвы Рафик Загрутдинов.</text:p>
      <text:p text:style-name="Text_20_body"><text:line-break/></text:p>
      <text:p text:style-name="Text_20_body">«В том числе запланирована реконструкция участка МКАД от шоссе Энтузиастов до улицы Молдогуловой», – сказал Рафик Загрутдинов.</text:p>
      <text:p text:style-name="Text_20_body"><text:line-break/></text:p>
      <text:p text:style-name="Text_20_body">Он отметил, что работы затронут улицу Краснобогатырская, в ходе реконструкции которой обновят улицу Богатырский Мост и Богородское шоссе. Также запланированы работы на Салтыковской улице, на участке от Городецкой улицы до Рудневки и Николая Старостина.</text:p>
      <text:p text:style-name="Text_20_body"><text:line-break/></text:p>
      <text:p text:style-name="Text_20_body">«Помимо этого, на шоссе Энтузиастов предусмотрено возведение эстакады основного хода. В дальнейшем на ней построят трамвайную линию», – добавил глава Департамента.</text:p>
      <text:p text:style-name="Text_20_body"><text:line-break/></text:p>
      <text:p text:style-name="Text_20_body">Напомним, длина трамвайной линии составит 3,5 км. Она пройдет вдоль шоссе Энтузиастов от 3-й Владимирской улицы до улицы Сталеваров и будет интегрирована в трамвайную сеть.</text:p>
      <text:p text:style-name="Text_20_body"><text:line-break/></text:p>
      <text:p text:style-name="Text_20_body">Проект предусматривает строительство эстакады по основному ходу шоссе Энтузиастов, на пересечении Большого Купавенского проезда и Свободного проспекта. По эстакаде будет организовано двустороннее движение автомобилей, по три полосы в каждом направлении.</text:p>
      <text:p text:style-name="Text_20_body"><text:line-break/></text:p>
      <text:p text:style-name="Text_20_body">Адрес страницы: <text:a xlink:type="simple" xlink:href="http://udms.mos.ru/presscenter/news/detail/12170786.html" office:name=""><text:span text:style-name="Definition">http://udms.mos.ru/presscenter/news/detail/12170786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2-16T06:50:12Z</meta:creation-date>
    <dc:date>2024-02-16T06:50:12Z</dc:date>
  </office:meta>
</office:document-meta>
</file>