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открыл-два-путепровода-на-коммунарском-шоссе"/>Собянин открыл два путепровода на Коммунарском шоссе<text:bookmark-end text:name="собянин-открыл-два-путепровода-на-коммунарском-шоссе"/></text:h>
      <text:p text:style-name="First_20_paragraph">29.01.2024</text:p>
      <text:h text:style-name="Heading_20_2" text:outline-level="2"><text:bookmark-start text:name="собянин-открыл-два-путепровода-на-коммунарском-шоссе-1"/>Собянин открыл два путепровода на Коммунарском шоссе<text:bookmark-end text:name="собянин-открыл-два-путепровода-на-коммунарском-шоссе-1"/></text:h>
      <text:p text:style-name="First_20_paragraph"><text:line-break/>Мэр Москвы Сергей Собянин открыл два новых путепровода в районе торгового центра (ТЦ) «Мега Тёплый Стан».</text:p>
      <text:p text:style-name="Text_20_body"><text:line-break/> «Закончили две эстакады в районе «Мега Теплый Стан», которые улучшат подъезды как к самому торговому центру, одному из самых крупнейших, улучшат ситуацию в Коммунарке и разгрузят частично Калужское шоссе и МКАД в этом районе. Объект вроде бы небольшой, но важный и нужный», – сказал Сергей Собянин, передает АГН «Москва».<text:line-break/><text:line-break/>Строительство путепроводов возле торгового центра «Мега Тёплый Стан» началось в октябре 2022 года и завершилось в январе 2024-го, на три месяца раньше контрактного срока.<text:line-break/><text:line-break/>Для подъезда к ТЦ возвели двухполосный путепровод длиной 430 метров со съездом с Коммунарского шоссе (дублера Калужского шоссе), а выехать с территории ТЦ можно по однополосному путепроводу длиной 328 метров со съездом на Коммунарское шоссе.<text:line-break/></text:p>
      <text:p text:style-name="Text_20_body"><text:line-break/></text:p>
      <text:p text:style-name="Text_20_body">Ранее для подъезда к ТЦ использовались Калужское шоссе и МКАД, что приводило к заторам на прилегающих участках этих магистралей.<text:line-break/><text:line-break/>Благодаря новым путепроводам существенно сократится перепробег автотранспорта: водителям теперь не нужно будет делать крюк длиной порядка 7 км через МКАД с объездом через развязку на пересечении с ул. Павла Фитина.<text:line-break/><text:line-break/>Выезд с территории ТЦ в сторону поселка Коммунарка займет менее минуты, весь маршрут сокращен до 500 метров. Не менее комфортным станет и заезд на территорию ТЦ с Коммунарского шоссе, он станет в три раза короче.<text:line-break/><text:line-break/>Кроме того, улучшится транспортное обслуживание свыше 115 тыс. жителей поселения Сосенское – в первую очередь поселков Газопровод и Коммунарка.<text:line-break/><text:line-break/></text:p>
      <text:p text:style-name="Text_20_body">По оценкам, в утренний час пик уменьшится время в пути на участках:<text:line-break/><text:line-break/>-дублер МКАД на внутренней стороне от Коммунарского шоссе до Профсоюзной улицы – на 17%;<text:line-break/>-дублер Калужского шоссе от Проектируемого проезда № 812 до съезда ТЦ «Мега Тёплый Стан» – на 25%;<text:line-break/>-Проектируемый проезд № 7033 от Коммунарского шоссе до Калужского шоссе – на 33%.<text:line-break/><text:line-break/></text:p>
      <text:p text:style-name="Text_20_body">Всего по проекту построено 1,5 км дорог, включая съезд с МКАД к ТЦ «МЕГА Тёплый Стан» (642 метров, две полосы движения в одном направлении) и расширение Коммунарского шоссе на участке от поселка Газопровод до ТЦ (91 метров, одна полоса движения в каждом направлении).<text:line-break/><text:line-break/>Также выполнена перекладка 20 км инженерных коммуникаций. В ходе благоустройства прилегающей территории обустроено 2,9 га газона, высажено порядка 7,7 тыс. деревьев и кустарников.<text:line-break/><text:line-break/>В планах на ближайшие годы – завершение строительства нескольких дорожных объектов, которые улучшат подъезд транспорта с МКАД и Калужского шоссе на территорию ТЦ «Мега Тёплый Стан». В их числе:<text:line-break/><text:line-break/>- два путепровода со съездом с Калужского шоссе к станции метро «Корниловская» и агрокластеру «Фуд Сити» (длина 1,8 км);<text:line-break/>- второй этап реконструкции развязки МКАД с ул. Профсоюзная со строительством дополнительного путепровода и двух подземных пешеходных переходов.<text:line-break/><text:line-break/></text:p>
      <text:p text:style-name="Text_20_body">Кроме того, в районе ТЦ «Мега Теплый Стан» будут открыты две станции «Тютчевская» и «Корниловская» новой Троицкой линии метро.</text:p>
      <text:p text:style-name="Text_20_body"><text:line-break/></text:p>
      <text:p text:style-name="Text_20_body">Адрес страницы: <text:a xlink:type="simple" xlink:href="http://udms.mos.ru/presscenter/news/detail/12133371.html" office:name=""><text:span text:style-name="Definition">http://udms.mos.ru/presscenter/news/detail/1213337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7:06Z</meta:creation-date>
    <dc:date>2024-04-25T13:37:06Z</dc:date>
  </office:meta>
</office:document-meta>
</file>