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более-380-км-дорог-построено-в-новой-москве-с-2012-года"/>Собянин: более 380 км дорог построено в Новой Москве с 2012 года<text:bookmark-end text:name="собянин-более-380-км-дорог-построено-в-новой-москве-с-2012-года"/></text:h>
      <text:p text:style-name="First_20_paragraph">23.01.2024</text:p>
      <text:h text:style-name="Heading_20_1" text:outline-level="1"><text:bookmark-start text:name="собянин-более-380-км-дорог-построено-в-новой-москве-с-2012-года-1"/>Собянин: более 380 км дорог построено в Новой Москве с 2012 года<text:bookmark-end text:name="собянин-более-380-км-дорог-построено-в-новой-москве-с-2012-года-1"/></text:h>
      <text:p text:style-name="First_20_paragraph"><text:line-break/></text:p>
      <text:p text:style-name="Text_20_body">Более 380 км автодорог и 40 пешеходных переходов построено в Троицком и Новомосковском округах (ТиНАО) с 2012 года, сообщил мэр Москвы Сергей Собянин.</text:p>
      <text:p text:style-name="Text_20_body"><text:line-break/></text:p>
      <text:p text:style-name="Text_20_body">«Только в прошедшем году проложили свыше 36 км. Осенью запущено движение по трассе Варшавское шоссе – Андреевское – Яковлево.</text:p>
      <text:p text:style-name="Text_20_body"><text:line-break/></text:p>
      <text:p text:style-name="Text_20_body">Помимо дороги, возведены три искусственных сооружения: путепровод через железнодорожные пути Курского направления, эстакада вдоль Варшавского шоссе и мост через Десну. В конце года закончили строительство дублера Боровского шоссе. Он улучшил транспортную доступность станции метро «Новопеределкино» и разгрузил само шоссе», – написал Сергей Собянин в своем телеграм-канале.</text:p>
      <text:p text:style-name="Text_20_body"><text:line-break/></text:p>
      <text:p text:style-name="Text_20_body">По его словам, сейчас строятся:</text:p>
      <text:p text:style-name="Text_20_body">- трасса Мамыри – Пенино – Шарапово (станет еще одним дублером Калужского и Киевского шоссе);</text:p>
      <text:p text:style-name="Text_20_body">- четвертый участок магистрали Солнцево – Бутово – Варшавское шоссе.</text:p>
      <text:p text:style-name="Text_20_body"><text:line-break/></text:p>
      <text:p text:style-name="Text_20_body">В будущем магистраль Солнцево –Бутово – Варшавское шоссе напрямую соединит четыре шоссе: Боровское, Киевское, Калужское и Варшавское. Сейчас открыты только три из пяти участков, однако магистраль уже стала важнейшей частью транспортного каркаса ТиНАО.</text:p>
      <text:p text:style-name="Text_20_body"><text:line-break/></text:p>
      <text:p text:style-name="Text_20_body">«В ближайшие два года в планах строительство и реконструкция еще 112 км дорог», – заключил Собянин.</text:p>
      <text:p text:style-name="Text_20_body"><text:line-break/></text:p>
      <text:p text:style-name="Text_20_body"><text:line-break/></text:p>
      <text:p text:style-name="Text_20_body">Адрес страницы: <text:a xlink:type="simple" xlink:href="http://udms.mos.ru/presscenter/news/detail/12120222.html" office:name=""><text:span text:style-name="Definition">http://udms.mos.ru/presscenter/news/detail/12120222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23T08:01:04Z</meta:creation-date>
    <dc:date>2024-01-23T08:01:04Z</dc:date>
  </office:meta>
</office:document-meta>
</file>