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1400-км-дорог-построено-в-столице-за-12-лет"/>Около 1400 км дорог построено в столице за 12 лет<text:bookmark-end text:name="около-1400-км-дорог-построено-в-столице-за-12-лет"/></text:h>
      <text:p text:style-name="First_20_paragraph">23.01.2024</text:p>
      <text:h text:style-name="Heading_20_1" text:outline-level="1"><text:bookmark-start text:name="около-1400-км-дорог-построено-в-столице-за-12-лет-1"/>Около 1400 км дорог построено в столице за 12 лет<text:bookmark-end text:name="около-1400-км-дорог-построено-в-столице-за-12-лет-1"/></text:h>
      <text:p text:style-name="First_20_paragraph"> <text:line-break/><text:line-break/>Протяженность улично-дорожной сети (УДС) столицы с 2011 выросла практически на четверть, сообщил заместитель мэра Москвы по вопросам градостроительной политики и строительства Андрей Бочкарёв.<text:line-break/><text:line-break/></text:p>
      <text:p text:style-name="Text_20_body">«Развитие транспортной инфраструктуры остается одним из приоритетов работы Стройкомплекса – за последние 13 лет построено 1360 км дорог и 429 дорожных сооружений. Это как расстояние от столицы до Уфы, Архангельска, Калининграда, Сыктывкара или Краснодара», – сказал Андрей Бочкарёв.<text:line-break/><text:line-break/>Заммэра пояснил, что благодаря столь активной работе длина улично-дорожной сети столицы выросла практически на четверть – на 24%.<text:line-break/><text:line-break/>За это время в городе модернизировали 20 развязок на МКАД, благодаря чему улучшилось движение и на самой кольцевой автодороге, и на вылетных магистралях; построили Московский скоростной диаметр – магистраль, которая проходит от трассы М-11 «Нева» на Санкт-Петербург до М-2 «Крым», с выходом на строящуюся высокоскоростную трассу М-12 «Восток» (Москва – Нижний Новгород – Казань) и реконструировали ряд вылетных магистралей.</text:p>
      <text:p text:style-name="Text_20_body"><text:line-break/></text:p>
      <text:p text:style-name="Text_20_body">Адрес страницы: <text:a xlink:type="simple" xlink:href="http://udms.mos.ru/presscenter/news/detail/12119677.html" office:name=""><text:span text:style-name="Definition">http://udms.mos.ru/presscenter/news/detail/1211967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3T07:41:53Z</meta:creation-date>
    <dc:date>2024-01-23T07:41:53Z</dc:date>
  </office:meta>
</office:document-meta>
</file>