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строят-около-100-км-дорог-в-2024-году"/>В Москве построят около 100 км дорог в 2024 году<text:bookmark-end text:name="в-москве-построят-около-100-км-дорог-в-2024-году"/></text:h>
      <text:p text:style-name="First_20_paragraph">23.01.2024</text:p>
      <text:h text:style-name="Heading_20_1" text:outline-level="1"><text:bookmark-start text:name="в-москве-построят-около-100-км-дорог-в-2024-году-1"/>В Москве построят около 100 км дорог в 2024 году<text:bookmark-end text:name="в-москве-построят-около-100-км-дорог-в-2024-году-1"/></text:h>
      <text:p text:style-name="First_20_paragraph"><text:line-break/>Около 100 км дорог планируется построить и открыть для движения в этом году, сообщил заместитель мэра Москвы по вопросам градостроительной политики и строительства Андрей Бочкарёв на международной выставке-форуме «Россия» на ВДНХ.<text:line-break/><text:line-break/>«Кроме того, мы намерены возвести 30 мостов, эстакад и тоннелей, а также построить 16 внеуличных пешеходных переходов», – сказал Андрей Бочкарёв.<text:line-break/><text:line-break/>Он отметил, что в этом году планируется завершить строительство участка Московского скоростного диаметра (МСД) за пределами МКАД, соединив его с трассой Солнцево – Бутово – Варшавское шоссе.<text:line-break/><text:line-break/>«Также планируем достроить Южную рокаду и завершить реконструкцию развязок с МКАД», – добавил Бочкарёв.<text:line-break/><text:line-break/>Глава Стройкомплекса напомнил, что с 2011 года практически на четверть выросла протяженность дорожной сети (на 24%), построили 1360 км дорог и 429 искусственных сооружений.</text:p>
      <text:p text:style-name="Text_20_body"><text:line-break/></text:p>
      <text:p text:style-name="Text_20_body">Адрес страницы: <text:a xlink:type="simple" xlink:href="http://udms.mos.ru/presscenter/news/detail/12119663.html" office:name=""><text:span text:style-name="Definition">http://udms.mos.ru/presscenter/news/detail/1211966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3T07:41:29Z</meta:creation-date>
    <dc:date>2024-01-23T07:41:29Z</dc:date>
  </office:meta>
</office:document-meta>
</file>