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стижения-градостроительного-развития-москвы-представили-на-выставке-россия-на-вднх"/>Достижения градостроительного развития Москвы представили на выставке «Россия» на ВДНХ<text:bookmark-end text:name="достижения-градостроительного-развития-москвы-представили-на-выставке-россия-на-вднх"/></text:h>
      <text:p text:style-name="First_20_paragraph">23.01.2024</text:p>
      <text:h text:style-name="Heading_20_1" text:outline-level="1"><text:bookmark-start text:name="достижения-градостроительного-развития-москвы-представили-на-выставке-россия-на-вднх-1"/>Достижения градостроительного развития Москвы представили на выставке «Россия» на ВДНХ<text:bookmark-end text:name="достижения-градостроительного-развития-москвы-представили-на-выставке-россия-на-вднх-1"/></text:h>
      <text:p text:style-name="First_20_paragraph"><text:line-break/></text:p>
      <text:p text:style-name="Text_20_body"><text:line-break/>Заместитель мэра Москвы по вопросам градостроительной политики и строительства Андрей Бочкарёв принял участие в официальных мероприятиях Дня строительства в рамках Международной выставки-форума «Россия» на ВДНХ.<text:line-break/><text:line-break/>«Москва занимает одну из лидирующих позиций в строительном комплексе России, а по своим возможностям и потенциалу может быть и в мире. За последние 13 лет облик города претерпел значительные изменения: развитие транспортной инфраструктуры обеспечило высокую инвестиционную привлекательность и масштабное обновление облика жилого фонда, появления множества объектов социальной и досуговой инфраструктуры», – сказал Андрей Бочкарёв. <text:line-break/><text:line-break/>По словам главы Стройкомплекса, за эти годы протяженность метро выросла почти в два раза, практически на четверть увеличилась протяженность улично-дорожной сети (на 24%), а также произошло масштабное обновление жилого фонда: построено 134,4 млн кв. метров недвижимости, в том числе, 58 млн кв. метров жилья.<text:line-break/><text:line-break/>В рамках деловой программы выставки-форума представители стройотрасли обсудили ключевые результаты работы и их влияние на инфраструктурное развитие России, лучшие региональные строительные проекты и практики, а также ознакомились с достижениями и опытом градостроительного развития столиц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119646.html" office:name=""><text:span text:style-name="Definition">http://udms.mos.ru/presscenter/news/detail/1211964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3T07:41:55Z</meta:creation-date>
    <dc:date>2024-01-23T07:41:55Z</dc:date>
  </office:meta>
</office:document-meta>
</file>