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шеходный-мост-между-стрелкой-острова-балчуг-и-крымской-набережной-откроют-в-этом-году"/>Пешеходный мост между стрелкой острова Балчуг и Крымской набережной откроют в этом году<text:bookmark-end text:name="пешеходный-мост-между-стрелкой-острова-балчуг-и-крымской-набережной-откроют-в-этом-году"/></text:h>
      <text:p text:style-name="First_20_paragraph">18.01.2024</text:p>
      <text:h text:style-name="Heading_20_1" text:outline-level="1"><text:bookmark-start text:name="пешеходный-мост-между-стрелкой-острова-балчуг-и-крымской-набережной-откроют-в-этом-году-1"/>Пешеходный мост между стрелкой острова Балчуг и Крымской набережной откроют в этом году<text:bookmark-end text:name="пешеходный-мост-между-стрелкой-острова-балчуг-и-крымской-набережной-откроют-в-этом-году-1"/></text:h>
      <text:p text:style-name="First_20_paragraph"><text:line-break/></text:p>
      <text:p text:style-name="Text_20_body">Пешеходный мост через Водоотводный канал Москвы-реки, связывающий стрелку острова Балчуг и Крымскую набережную, откроется в 2024 году, сообщил мэр столицы Сергей Собянин.</text:p>
      <text:p text:style-name="Text_20_body"><text:line-break/> «Мост готов уже на 70%. Он гармонично впишется в городской ландшафт. Это будет сооружение с изящной формой и 36-метровой скамейкой, с которой откроется живописный вид. В разработке сейчас еще один интересный проект – пешеходный переход под Малым Каменным мостом, который свяжет ГЭС-2 и кинотеатр «Ударник» с Болотной площадью», – написал Сергей Собянин в своем телеграм-канале.<text:line-break/><text:line-break/></text:p>
      <text:p text:style-name="Text_20_body">Он уточнил, что планируется ввести девять пешеходных мостов через Москву-реку, Яузу и другие водоемы. Два моста уже готовы, семь строятся или проектируются.<text:line-break/><text:line-break/>Возведение пешеходного моста через Водоотводный канал началось в марте 2023 года. Работы ведутся за счет городского бюджета по Адресной инвестиционной программе Москвы.<text:line-break/><text:line-break/></text:p>
      <text:p text:style-name="Text_20_body">Новый мост длиной 58 м и шириной 8 м соединит остров Балчуг (Болотную набережную) с Крымской и Якиманской набережными, он станет частью пешеходного маршрута от Воробьёвых гор до Дома культуры «ГЭС-2».<text:line-break/><text:line-break/></text:p>
      <text:p text:style-name="Text_20_body">Кроме того, мост сделает ближе и доступнее знаковые объекты острова Балчуг, в том числе памятник Петру I, арт-пространство «Красный Октябрь», кинотеатр «Ударник», «ГЭС-2». Так, путь от «Музеона» до «Красного Октября» займет на 10 минут меньше, к тому же – станет значительно комфортнее.<text:line-break/><text:line-break/>С архитектурной точки зрения мост будет встроен в укрепления берегов Водоотводного канала и гармонично вписан в сложившуюся застройку. Форма в виде изогнутой металлической балки придаст строению изящество и легкость.<text:line-break/><text:line-break/></text:p>
      <text:p text:style-name="Text_20_body">Интересной особенностью конструкции является установка ребра жесткости снаружи по центру, что позволит разделить встречные потоки пешеходов и одновременно создать длинную (36 м) скамейку для желающих отдохнуть, пообщаться и полюбоваться живописным видом.<text:line-break/><text:line-break/>Сходы с моста на Болотную, Крымскую и Якиманскую набережные организуют с помощью пандусов и небольшой лестницы в сторону 3-го Голутвинского переулка.<text:line-break/><text:line-break/>Строительство ведется без приостановки движения речного транспорта и с сохранением удобных пешеходных проходов по набережным. Сложность работ обусловлена необходимостью перекладки многоуровневой системы инженерных коммуникаций протяженностью 2,5 км.<text:line-break/><text:line-break/>Чтобы сократить сроки работ и размеры стройплощадки, в сентябре 2023 года провели уникальную логистическую операцию. Основные конструкции собрали в районе подмосковного города Лыткарино, затем в течение восьми часов пролетное строение массой 235 т доставили к месту монтажа на барже с помощью двух буксиров.<text:line-break/><text:line-break/>После закрепления баржи пролет в течение нескольких часов был повернут на 90 вокруг вертикальной оси и установлен на опорные части.<text:line-break/><text:line-break/></text:p>
      <text:p text:style-name="Text_20_body"><text:line-break/></text:p>
      <text:p text:style-name="Text_20_body">Адрес страницы: <text:a xlink:type="simple" xlink:href="http://udms.mos.ru/presscenter/news/detail/12111577.html" office:name=""><text:span text:style-name="Definition">http://udms.mos.ru/presscenter/news/detail/12111577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8T08:41:02Z</meta:creation-date>
    <dc:date>2024-01-18T08:41:02Z</dc:date>
  </office:meta>
</office:document-meta>
</file>