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в-2024-году-планируем-завершить-несколько-крупных-транспортных-проектов"/>Собянин: В 2024 году планируем завершить несколько крупных транспортных проектов<text:bookmark-end text:name="собянин-в-2024-году-планируем-завершить-несколько-крупных-транспортных-проектов"/></text:h>
      <text:p text:style-name="First_20_paragraph">16.01.2024</text:p>
      <text:h text:style-name="Heading_20_2" text:outline-level="2"><text:bookmark-start text:name="собянин-в-2024-году-планируем-завершить-несколько-крупных-транспортных-проектов-1"/>Собянин: В 2024 году планируем завершить несколько крупных транспортных проектов<text:bookmark-end text:name="собянин-в-2024-году-планируем-завершить-несколько-крупных-транспортных-проектов-1"/></text:h>
      <text:p text:style-name="First_20_paragraph"><text:line-break/></text:p>
      <text:p text:style-name="Text_20_body">В 2024 году планируется продлить Сокольническую линию метро до станции «Потапово», достроить Южную рокаду, ввести в эксплуатацию первую очередь Троицкой ветки от «ЗИЛа» до «Коммунарки», а также проложить более 90 километров новых дорог.</text:p>
      <text:p text:style-name="Text_20_body"><text:line-break/></text:p>
      <text:p text:style-name="Text_20_body">В 2024 году в столице реализуют несколько крупных транспортных проектов. Об этом в своем телеграм-канале сообщил Сергей Собянин.</text:p>
      <text:p text:style-name="Text_20_body"><text:line-break/></text:p>
      <text:p text:style-name="Text_20_body">«Продлим Сокольническую линию метро до станции “Потапово”. Ей будут пользоваться 94 тысячи жителей поселения Сосенского, а также жители Южного Бутова, Воскресенского и города Щербинки», — написал Мэр Москвы.</text:p>
      <text:p text:style-name="Text_20_body"><text:line-break/></text:p>
      <text:p text:style-name="Text_20_body">Также построят более 90 километров дорог, 30 искусственных сооружений и 15 пешеходных переходов. В частности, Московский скоростной диаметр соединят с автомагистралью Солнцево — Бутово — Варшавское шоссе</text:p>
      <text:p text:style-name="Text_20_body"><text:line-break/></text:p>
      <text:p text:style-name="Text_20_body">Кроме того, в этом году достроят Южную рокаду, которая улучшит транспортное обслуживание 24 районов Москвы.</text:p>
      <text:p text:style-name="Text_20_body"><text:line-break/></text:p>
      <text:p text:style-name="Text_20_body">Сейчас прокладывается Рублево-Архангельская линия метро, а также строится Троицкая ветка с 17 станциями. Активные работы ведутся на участке от «ЗИЛа» до «Коммунарки», куда войдет 11 станций.</text:p>
      <text:p text:style-name="Text_20_body"><text:line-break/></text:p>
      <text:p text:style-name="Text_20_body">Прошлый год стал рекордным по развитию транспортной инфраструктуры.</text:p>
      <text:p text:style-name="Text_20_body"><text:line-break/></text:p>
      <text:p text:style-name="Text_20_body">Адрес страницы: <text:a xlink:type="simple" xlink:href="http://udms.mos.ru/presscenter/news/detail/12106256.html" office:name=""><text:span text:style-name="Definition">http://udms.mos.ru/presscenter/news/detail/12106256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30T03:09:14Z</meta:creation-date>
    <dc:date>2024-01-30T03:09:14Z</dc:date>
  </office:meta>
</office:document-meta>
</file>