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собянин-путепровод-через-мцд-1-около-станции-бескудниково-будет-достроен-этим-летом"/>Собянин: Путепровод через МЦД-1 около станции Бескудниково будет достроен этим летом<text:bookmark-end text:name="собянин-путепровод-через-мцд-1-около-станции-бескудниково-будет-достроен-этим-летом"/></text:h>
      <text:p text:style-name="First_20_paragraph">15.01.2024</text:p>
      <text:h text:style-name="Heading_20_1" text:outline-level="1"><text:bookmark-start text:name="собянин-путепровод-через-мцд-1-около-станции-бескудниково-будет-достроен-этим-летом-1"/>Собянин: Путепровод через МЦД-1 около станции Бескудниково будет достроен этим летом<text:bookmark-end text:name="собянин-путепровод-через-мцд-1-около-станции-бескудниково-будет-достроен-этим-летом-1"/></text:h>
      <text:p text:style-name="First_20_paragraph">Строительство путепровода через пути первого Московского центрального диаметра (МЦД-1) около станции Бескудниково продолжается. Он соединит улицы 800-летия Москвы в районе Восточное Дегунино САО и Инженерную в районе Алтуфьевский СВАО. Ход строительства осмотрел Сергей Собянин.</text:p>
      <text:p text:style-name="Text_20_body"><text:line-break/></text:p>
      <text:p text:style-name="Text_20_body"><text:line-break/></text:p>
      <text:p text:style-name="Text_20_body">В результате реализации проекта улучшится транспортная доступность станции Бескудниково МЦД-1, снизится нагрузка на прилегающие магистрали, а также можно будет быстрее выезжать на МКАД, Череповецкую улицу и Северо-Западную хорду.</text:p>
      <text:p text:style-name="Text_20_body">Строительство путепровода через пути первого Московского центрального диаметра (МЦД-1) около станции Бескудниково продолжается. Он соединит улицы 800-летия Москвы в районе Восточное Дегунино САО и Инженерную в районе Алтуфьевский СВАО. Ход строительства осмотрел Сергей Собянин.</text:p>
      <text:p text:style-name="P1">«Мы активно строим связку между двумя административными округами — Северным и Северо-Восточным. Соединяем Ленинградское шоссе, Московский скоростной диаметр, Коровинское, Дмитровское и Алтуфьевское шоссе. Связка очень важная, она разгрузит Третье транспортное кольцо, МКАД и, конечно, соединит близлежащие районы, уберет перепробег машин от 30 до 40 минут. Помимо реконструкции улично-дорожной сети, главным звеном является путепровод через МЦД-1. Объект сложный, проходит через несколько путей, но стройка близится к завершению. Надеюсь, в августе она будет завершена», — отметил Мэр Москвы.</text:p>
      <text:p text:style-name="First_20_paragraph">По его словам, за последние годы под руководством Правительства Москвы построили или реконструировали 22 автомобильных путепровода через пути железной дороги, в планах на ближайшие четыре года — еще 16 объектов. Реконструкция и строительство путепроводов улучшают связанность соседних районов и необходимы для модернизации.</text:p>
      <text:p text:style-name="Text_20_body">Строительство двухполосного путепровода длиной 650 метров началось в августе 2020 года. В результате будет организовано прямое движение транспорта от Ленинградского шоссе (Северный речной вокзал) до Широкой улицы с выездом на Московский скоростной диаметр (МСД), Коровинское, Дмитровское и Алтуфьевское шоссе. Улучшится транспортная доступность станции Бескудниково МЦД-1, снизится нагрузка на прилегающие магистрали, а также станет быстрее выезд на МКАД, Череповецкую улицу и Северо-Западную хорду.</text:p>
      <text:p text:style-name="Text_20_body">Кроме того, в рамках проекта реконструируют Инженерную улицу от Бибиревской улицы до Путевого проезда (925 метров, по две-три полосы движения в каждом направлении), а также построят новые участки прилегающих улиц (3,2 километра, по две-три полосы в каждом направлении), включая улицу 800-летия Москвы от Коровинского шоссе до Керамического проезда, сам Керамический проезд в районе пересечения с улицей 800-летия Москвы, Путевой проезд и Бибиревскую улицу в районе примыкания к Инженерной улице.</text:p>
      <text:p text:style-name="Text_20_body"><text:line-break/></text:p>
      <text:p text:style-name="Text_20_body">В Путевом и Керамическом проездах возле станции Бескудниково МЦД-1 обустроят отстойно-разворотные площадки для городского транспорта, а на пересечении улиц 800-летия Москвы и Дубнинской появится круговая развязка (262 метра, три полосы движения в одном направлении).</text:p>
      <text:p text:style-name="Text_20_body">Всего в рамках проекта построят 6,9 километра дорог, в том числе:</text:p>
      <text:p text:style-name="Text_20_body">— боковые проезды вдоль Инженерной улицы в районе примыкания к путепроводу (400 метров, две полосы в одном направлении);</text:p>
      <text:p text:style-name="Text_20_body">— разворотную полосу на Дмитровском шоссе в районе пересечения с улицей 800-летия Москвы (400 метров);</text:p>
      <text:p text:style-name="Text_20_body">— съезды с Талдомской улицы на Путейскую улицу, Коровинское шоссе и с Алтуфьевского шоссе на Бибиревскую улицу (730 метров, по одной-две полосы движения в каждом направлении);</text:p>
      <text:p text:style-name="Text_20_body">— заездные карманы для наземного транспорта на улицах Талдомской и 800-летия Москвы (323 метра).</text:p>
      <text:p text:style-name="Text_20_body">Специалисты возведут подземные переходы около здания Научно-исследовательского клинического института педиатрии и детской хирургии имени академика Ю.Е. Вельтищева (Талдомская улица, дом 2, строение 1) и в районе пересечения улиц Бегичева и Инженерной, а также надземный на пересечении Талдомской улицы и Коровинского шоссе.</text:p>
      <text:p text:style-name="Text_20_body">На пересечении улиц Талдомской и Весенней, а также около дома 16 на улице 800-летия Москвы, дома 11, корпуса 1 и дома 55, корпуса 1 в Керамическом проезде установят шумозащитные экраны общей протяженностью 504 метра. Кроме того, в ходе работ переложат 20,5 километра инженерных коммуникаций, а также разобьют 12,9 гектара газонов и высадят 4440 деревьев и кустарников.</text:p>
      <text:p text:style-name="Text_20_body">Генеральный директор АО «Московская инженерно-строительная компания» Фарит Хайдаров рассказал, что работы ведутся круглосуточно и согласно графику. На объекте задействованы 400 человек и 50 единиц техники. «Сегодня примерно на 80 процентов работы по выносу коммуникаций закончены, и к устройству дорожного покрытия уже приступим в мае», — добавил он.</text:p>
      <text:p text:style-name="Text_20_body">Завершить строительство путепровода через пути МЦД-1 вблизи станции Бескудниково планируется летом 2024 года.</text:p>
      <text:p text:style-name="Text_20_body"><text:line-break/></text:p>
      <text:p text:style-name="Text_20_body">Фото М. Мишина. Пресс-служба Мэра и Правительства Москвы</text:p>
      <text:p text:style-name="Text_20_body"><text:line-break/></text:p>
      <text:p text:style-name="Text_20_body">Адрес страницы: <text:a xlink:type="simple" xlink:href="http://udms.mos.ru/presscenter/news/detail/12104641.html" office:name=""><text:span text:style-name="Definition">http://udms.mos.ru/presscenter/news/detail/1210464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0T23:52:36Z</meta:creation-date>
    <dc:date>2024-04-20T23:52:36Z</dc:date>
  </office:meta>
</office:document-meta>
</file>