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ехнологическую-часть-вокзала-у-метро-тимирязевская-запустят-в-2024-году"/>Технологическую часть вокзала у метро «Тимирязевская» запустят в 2024 году<text:bookmark-end text:name="технологическую-часть-вокзала-у-метро-тимирязевская-запустят-в-2024-году"/></text:h>
      <text:p text:style-name="First_20_paragraph">10.01.2024</text:p>
      <text:h text:style-name="Heading_20_2" text:outline-level="2"><text:bookmark-start text:name="технологическую-часть-вокзала-у-метро-тимирязевская-запустят-в-2024-году-1"/>Технологическую часть вокзала у метро «Тимирязевская» запустят в 2024 году<text:bookmark-end text:name="технологическую-часть-вокзала-у-метро-тимирязевская-запустят-в-2024-году-1"/></text:h>
      <text:p text:style-name="First_20_paragraph"><text:line-break/></text:p>
      <text:p text:style-name="Text_20_body"><text:line-break/>Запуск технологической части городского вокзала Тимирязевская, куда также входят разворотная площадка городского транспорта и два реконструируемых перехода, намечен на август-сентябрь этого года, сообщил заместитель мэра Москвы по вопросам градостроительной политики и строительства Андрей Бочкарёв.<text:line-break/><text:line-break/>«Готовность объекта составляет 80%. Уже запущено движение на разворотной площадке общественного транспорта. Одновременно идет монтаж инженерных сетей, строительство южного подземного пешеходного перехода и переустройство примыкающих дорог», – сказал Андрей Бочкарёв.<text:line-break/><text:line-break/>Глава столичного Департамента строительства Рафик Загрутдинов уточнил, что в составе технической части городского вокзала Тимирязевская появятся: разворотная площадка, южный подземный пешеходный переход через Дмитровское шоссе, который продлят через Савёловское направление Московской железной дороги, Проектируемый проезд №3359, а также северный подземный пешеходный переход через Дмитровское шоссе с примыканием к входу на станцию метро «Тимирязевская».<text:line-break/><text:line-break/>«Реализация проекта разделит пешеходные и транспортные потоки, создаст комфортные зоны пересадки, улучшит условия транспортного обслуживания прилегающих районов, а также сформирует системы пешеходных связей, сократит время пересадки с одного вида транспорта на другой, обеспечит создание организованных мест парковки автотранспорта», – отметил Рафик Загрутдинов.<text:line-break/><text:line-break/></text:p>
      <text:p text:style-name="Text_20_body">Проектом предусмотрены плоскостной перехватывающий паркинг на 170 мест и улично-дорожная сеть длиной почти 2 км, галерея-пешеходный переход «сухие ноги» от дома № 19б до № 21б на ул. Яблочкова.<text:line-break/><text:line-break/>«Особенность и одновременно сложность проекта – реализация в условиях плотной застройки и близости железнодорожных путей», – пояснил Загрутдинов.<text:line-break/><text:line-break/>Глава Департамента напомнил, что развитие системы городских вокзалов, значительно повышающих комфорт использования общественного транспорта, ведется по поручению мэра Москвы Сергея Собянина.<text:line-break/></text:p>
      <text:p text:style-name="Text_20_body"><text:line-break/></text:p>
      <text:p text:style-name="Text_20_body">Адрес страницы: <text:a xlink:type="simple" xlink:href="http://udms.mos.ru/presscenter/news/detail/12095202.html" office:name=""><text:span text:style-name="Definition">http://udms.mos.ru/presscenter/news/detail/12095202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10T13:54:12Z</meta:creation-date>
    <dc:date>2024-01-10T13:54:12Z</dc:date>
  </office:meta>
</office:document-meta>
</file>