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янин-рассказал-о-планах-строительства-дорог-в-москве-в-2024-году"/>Собянин рассказал о планах строительства дорог в Москве в 2024 году<text:bookmark-end text:name="собянин-рассказал-о-планах-строительства-дорог-в-москве-в-2024-году"/></text:h>
      <text:p text:style-name="First_20_paragraph">10.01.2024</text:p>
      <text:p text:style-name="Text_20_body">В прошлом году в городе построили 115 километров дорог, завершили ряд мегапроектов.</text:p>
      <text:p text:style-name="Text_20_body"><text:line-break/>2023 год стал прорывным для программы создания нового дорожного каркаса Москвы. Об итогах строительства дорог в 2023 году и планах на 2024 рассказал в своем блоге Сергей Собянин.</text:p>
      <text:p text:style-name="Text_20_body"><text:line-break/>«В рамках реализации национального проекта “Безопасные качественные дороги” и городской программы “Развитие транспортной системы” мы построили 115 километров дорог, 66 тоннелей, эстакад, мостов и 19 пешеходных переходов. Успешно завершен ряд мегапроектов, среди которых новая хордовая магистраль — Московский скоростной диаметр в пределах МКАД», — отметил Мэр Москвы.</text:p>
      <text:p text:style-name="Text_20_body"><text:line-break/></text:p>
      <text:p text:style-name="Text_20_body"><text:line-break/></text:p>
      <text:p text:style-name="Text_20_body">Южное направление Московского скоростного диаметра (МСД) открыли в сентябре 2023 года, его длина по прямой — около 28 километров. Оно начинается у развязки с шоссе Энтузи­астов, пересекает Москву-реку по новому мосту в районе Каширского шоссе и выходит на МКАД в районе Варшавского шоссе.<text:line-break/></text:p>
      <text:p text:style-name="Text_20_body"><text:line-break/></text:p>
      <text:p text:style-name="Text_20_body">Основной участок МСД связали с федеральной магистралью М-12 «Восток». Шестиполосная трасса (около пяти километров по прямой) начинается в районе станции метро «Лухмановская», пересекает улицы Покровскую, Сочинскую, Маресьева, проходит вдоль реки Пехорки и соединяется с новой магист­ралью Москва — Казань, открытой в прошлом году.<text:line-break/></text:p>
      <text:p text:style-name="Text_20_body"><text:line-break/></text:p>
      <text:p text:style-name="Text_20_body">«Еще одним большим завершенным проектом стал северный дублер Кутузовского проспекта, которому москвичи дали название проспект Багра­тиона. Новая вылетная магистраль протянулась от делового центра “Москва-Сити” и ТТК до МКАД и через Молодогвардейскую развязку полностью интегрирована с платной трассой — северным обходом Одинцова — и далее с Можайским и Минским шоссе», — написал Сергей Собянин.<text:line-break/></text:p>
      <text:p text:style-name="Text_20_body"><text:line-break/></text:p>
      <text:p text:style-name="Text_20_body">Транспортное обслуживание улучшилось более чем для 1,5 миллиона москвичей и жителей Московской области.<text:line-break/>После реконструкции на МКАД открылась Липецкая развязка — главные южные ворота Москвы с прямым выходом на федеральную трассу М-4 «Дон».<text:line-break/></text:p>
      <text:p text:style-name="Text_20_body"><text:line-break/></text:p>
      <text:p text:style-name="Text_20_body">«Выполнен сложнейший проект реконструкции Дмитровского путепровода через пути МЦД-3. Тем самым мы устранили последний проблемный участок на Дмитровском шоссе — одной из самых напря­жен­ных вылетных магистралей столицы», — подчеркнул Мэр Москвы.<text:line-break/></text:p>
      <text:p text:style-name="Text_20_body">В ТиНАО тоже продолжается активное дорожное строительство. Осенью открылась автомобильная дорога Варшавское шоссе — деревня Андреевское — деревня Яковлево. Четырехполосная трасса (более 15 километров) создала дополнительную поперечную связь на территории ТиНАО. На этом участке она превратилась в дублер МКАД, Центральной кольцевой автомобильной дороги и строящейся магистрали Солнцево — Бутово — Варшавское шоссе.</text:p>
      <text:p text:style-name="Text_20_body"><text:line-break/></text:p>
      <text:p text:style-name="Text_20_body"><text:line-break/>Дорога напрямую соединила Троицк и Щербинку, позволила сформировать единую транспортную связь на территории ТиНАО — от Варшавского шоссе через Калужское и Киевское до Минского шоссе. Общая протяженность — около 40 километров.<text:line-break/></text:p>
      <text:p text:style-name="Text_20_body"><text:line-break/></text:p>
      <text:p text:style-name="Text_20_body">«В 2024 году мы в основном завершим формирование нового дорожного каркаса Москвы. Планируем достроить Южную рокаду. Трасса длиной порядка 40 километров пройдет от развязки Рублевского шоссе с МКАД до улицы Верхние Поля в Капотне и улучшит транспортное обслуживание жителей 24 районов Москвы», — написал Сергей Собянин.<text:line-break/></text:p>
      <text:p text:style-name="Text_20_body"><text:line-break/></text:p>
      <text:p text:style-name="Text_20_body">Общая строительная готовность Южной рокады составляет почти 90 процентов. Работы проходят на четырех участках:<text:line-break/><text:line-break/>— от Каспийской улицы до 1-го Котляковского переулка;<text:line-break/>— от Подольской улицы до Курьяновской набережной (реконструкция Донецкой улицы);<text:line-break/>— от улицы Марьинский Парк до МКАД;<text:line-break/>— на транспортной развязке на пересечении МКАД с улицей Верхние Поля и улицей Капотней.<text:line-break/><text:line-break/>В 2024 году планируется связать южное направление МСД с трас­сой М-2 «Крым», а потом — с новой магистралью Солнцево — Бутово — Варшавское шоссе.<text:line-break/></text:p>
      <text:p text:style-name="Text_20_body"><text:line-break/></text:p>
      <text:p text:style-name="Text_20_body">«В 2024 году мы завершим масштабную программу реконструкции развязок на МКАД. Начиная с 2012 года было кардинально обновлено 20 развязок, благодаря чему улучшилось движение и на МКАД, и на вылетных магистралях. В этом году, помимо уже упомянутого дорожного узла на пересечении с улицей Верхние Поля, выполним реконструкцию развязки с Алтуфьевским шоссе», — отметил Мэр Москвы.<text:line-break/></text:p>
      <text:p text:style-name="Text_20_body"><text:line-break/></text:p>
      <text:p text:style-name="Text_20_body">В результате увеличится пропускная способность юго-восточного и северо-восточного участков Московской кольцевой автодороги.<text:line-break/>На северо-востоке города откроется новый путепровод через железно­дорож­ные пути МЦД-1. Он соединит улицу Хачатуряна с Проектируемым проез­дом № 2236.</text:p>
      <text:p text:style-name="Text_20_body"><text:line-break/>В ТиНАО строят дублер Калужского шоссе. Он пройдет между Калужским и Киевским шоссе — от поселка Мосрентген (станция метро «Тютчевская») до Троицка.<text:line-break/></text:p>
      <text:p text:style-name="Text_20_body"><text:line-break/></text:p>
      <text:p text:style-name="Text_20_body">«В 2024 году планируем ввести участок от магистрали Солнцево — Бутово — Варшавское шоссе до трассы Середнево — Марьино — Десна. Новая дорога улучшит транспортное обслуживание жителей поселений Мосрентген, Сосенского, Филимонковского и Десеновского. А еще обеспечит удобный подъезд к станции метро “Прокшино” Сокольнической линии, рабочим местам и другим важным городским объектам», — подчеркнул Сергей Собянин.<text:line-break/></text:p>
      <text:p text:style-name="Text_20_body"><text:line-break/></text:p>
      <text:p text:style-name="Text_20_body">В 2024 году планируется построить 94 километра дорог, создать 30 искус­ст­венных сооружений и 15 пешеходных переходов. Москва станет для авто­люби­телей еще комфортнее.</text:p>
      <text:p text:style-name="Text_20_body"><text:line-break/></text:p>
      <text:p text:style-name="Text_20_body"><text:line-break/></text:p>
      <text:p text:style-name="Text_20_body">Фото: Пресс-служба Мэра и Правительства Москвы</text:p>
      <text:p text:style-name="Text_20_body"><text:line-break/></text:p>
      <text:p text:style-name="Text_20_body"><text:line-break/></text:p>
      <text:p text:style-name="Text_20_body">Адрес страницы: <text:a xlink:type="simple" xlink:href="http://udms.mos.ru/presscenter/news/detail/12094367.html" office:name=""><text:span text:style-name="Definition">http://udms.mos.ru/presscenter/news/detail/12094367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10T13:54:01Z</meta:creation-date>
    <dc:date>2024-01-10T13:54:01Z</dc:date>
  </office:meta>
</office:document-meta>
</file>