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лочный-круговорот-москвичи-выберут-где-откроются-пункты-приема-новогодних-деревьев"/>«Елочный круговорот»: москвичи выберут, где откроются пункты приема новогодних деревьев<text:bookmark-end text:name="елочный-круговорот-москвичи-выберут-где-откроются-пункты-приема-новогодних-деревьев"/></text:h>
      <text:p text:style-name="First_20_paragraph">27.12.2023</text:p>
      <text:p text:style-name="Text_20_body"><text:line-break/></text:p>
      <text:p text:style-name="Text_20_body">В прошлом году в Москве было открыто 600 пунктов приема, 17 из них появилось по итогам голосования в «Активном гражданине».</text:p>
      <text:p text:style-name="Text_20_body">В проекте «Активный гражданин» открылось новое голосование. Москвичи смогут выбрать удобный пункт приема новогодних елок рядом с домом в рамках акции «Елочный круговорот» или предложить альтернативный адрес.</text:p>
      <text:p text:style-name="Text_20_body">Кроме того, участникам предложат ответить, как они планируют украшать дом к Новому году, где они обычно покупают живые деревья к празднику и принимали ли они участие в предыдущих «Елочных круговоротах».</text:p>
      <text:p text:style-name="Text_20_body">Акция пройдет в Москве уже в девятый раз. Проект «Активный гражданин» присоединился к ней в 2019 году. Новые пункты во всех округах столицы открывают с учетом мнения горожан. В прошлом году работало 600 пунктов приема, 17 из них появилось по итогам голосования в «Активном гражданине». Всего с 2016 года москвичи сдали более 220 тысяч хвойных деревьев.</text:p>
      <text:p text:style-name="Text_20_body">Все собранные деревья отправляют на экопереработку. Их превращают в щепу, которую используют для экологических троп и подсыпают в вольеры для животных. Деревья принимают бесплатно. Предварительно с них нужно снять игрушки, мишуру и другие украшения.</text:p>
      <text:p text:style-name="Text_20_body"><text:span text:style-name="T1">«Акция “Елочный круговорот” призывает горожан грамотно утилизировать новогодние деревья, тем самым повышая уровень экологической культуры. Наша цель — формирование правильных привычек к раздельному сбору отходов и забота об экологии», — отметила Юлия Урожаева, руководитель Департамента природопользования и охраны окружающей среды города Москвы.</text:span></text:p>
      <text:p text:style-name="Text_20_body">Проект «Активный гражданин» работает с 2014 года. За это время к нему присоединились более 6,6 миллиона человек, прошло свыше шести тысяч голосований. Решения, поддержанные большинством участников, реализуют в городе. Их можно увидеть на онлайн-карте и оценить в рубрике «Пульс столицы».</text:p>
      <text:p text:style-name="Text_20_body">Проект развивают Департамент информационных технологий города Москвы и ГКУ «Новые технологии управления».</text:p>
      <text:p text:style-name="Text_20_body">Использование цифровых технологий для повышения качества жизни горожан соответствует задачам национальной программы «Цифровая экономика Российской Федерации» и регионального проекта города Москвы «Цифровое государственное управление».</text:p>
      <text:p text:style-name="Text_20_body"><text:line-break/></text:p>
      <text:p text:style-name="Text_20_body">Адрес страницы: <text:a xlink:type="simple" xlink:href="http://udms.mos.ru/presscenter/news/detail/12082677.html" office:name=""><text:span text:style-name="Definition">http://udms.mos.ru/presscenter/news/detail/12082677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3T12:00:02Z</meta:creation-date>
    <dc:date>2024-01-03T12:00:02Z</dc:date>
  </office:meta>
</office:document-meta>
</file>