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улицы-сочинская-построили-пешеходный-переход"/>В районе улицы Сочинская построили пешеходный переход<text:bookmark-end text:name="в-районе-улицы-сочинская-построили-пешеходный-переход"/></text:h>
      <text:p text:style-name="First_20_paragraph">27.12.2023</text:p>
      <text:h text:style-name="Heading_20_2" text:outline-level="2"><text:bookmark-start text:name="в-районе-улицы-сочинская-построили-пешеходный-переход-1"/>В районе улицы Сочинская построили пешеходный переход<text:bookmark-end text:name="в-районе-улицы-сочинская-построили-пешеходный-переход-1"/></text:h>
      <text:p text:style-name="First_20_paragraph"><text:line-break/><text:line-break/></text:p>
      <text:p text:style-name="Text_20_body">Завершено строительство подземного пешеходного перехода в районе улицы Сочинская на участке северного направления Московского скоростного диаметра (МСД) от улицы Лухмановская до трассы М-12, сообщил руководитель Департамента строительства Москвы Рафик Загрутдинов.<text:line-break/><text:line-break/>«По поручению мэра Москвы Сергея Собянина мы уделяем пристальное внимание безопасности пешеходов на дорогах столицы и создаем внеуличные пешеходные переходы. Так, в составе одного из участков северного направления Московского скоростного диаметра построен пешеходный переход к остановке общественного транспорта и промзоне «Руднёво», – сказал Рафик Загрутдинов.<text:line-break/><text:line-break/>В сентябре 2023 года при участии Сергея Собянина торжественно открыли участок МСД от улицы Лухмановская до улицы Покровская, а также и мост через реку Пехорка для соединения с трассой М-12 «Москва - Нижний Новгород – Казань».<text:line-break/><text:line-break/>Северное направление МСД связало между собой восточный и северный участки МКАД, шоссе Энтузиастов, Измайловское и многие другие шоссе, а также трассу М-11 «Москва-Санкт-Петербург» и строящийся дублер трассы М-7 «Волга», скоростную автомобильную дорогу М-12 «Москва-Нижний Новгород-Казань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082596.html" office:name=""><text:span text:style-name="Definition">http://udms.mos.ru/presscenter/news/detail/1208259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7T12:17:03Z</meta:creation-date>
    <dc:date>2023-12-27T12:17:03Z</dc:date>
  </office:meta>
</office:document-meta>
</file>