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крыто-движение-по-дмитровскому-путепроводу-в-сторону-области"/>Открыто движение по Дмитровскому путепроводу в сторону области<text:bookmark-end text:name="открыто-движение-по-дмитровскому-путепроводу-в-сторону-области"/></text:h>
      <text:p text:style-name="First_20_paragraph">18.12.2023</text:p>
      <text:p text:style-name="Text_20_body"><text:line-break/></text:p>
      <text:h text:style-name="Heading_20_2" text:outline-level="2"><text:bookmark-start text:name="собянин-открыл-движение-по-дмитровскому-путепроводу-в-сторону-области"/>Собянин открыл движение по Дмитровскому путепроводу в сторону области<text:bookmark-end text:name="собянин-открыл-движение-по-дмитровскому-путепроводу-в-сторону-области"/></text:h>
      <text:p text:style-name="First_20_paragraph"><text:line-break/></text:p>
      <text:p text:style-name="Text_20_body">Фото: Фото М. Мишина. Пресс-служба Мэра и Правительства Москвы</text:p>
      <text:p text:style-name="Text_20_body"><text:line-break/></text:p>
      <text:p text:style-name="Text_20_body"><text:line-break/></text:p>
      <text:p text:style-name="Text_20_body">Мэр Москвы Сергей Собянин открыл движение по реконструированному Дмитровскому путепроводу в сторону области через пути третьего Московского центрального диаметра (МЦД-3) в районе станции Петровско-Разумовская.<text:line-break/><text:line-break/></text:p>
      <text:p text:style-name="Text_20_body">«Подарок к Новому году для москвичей: закончили очень сложный объект – Дмитровский путепровод, который пересекает МЦД-3. Старый был аварийным, его пришлось снести. Построили временный путепровод, а вот сейчас – основной. Сегодня запускаем четыре полосы в сторону Московской области, до Нового года запустим три полосы в сторону центра, а после демонтажа временного путепровода в первом квартале следующего года начнется движение по четвертой полосе. Так что движение на Дмитровке будет полностью восстановлено», – уточнил Сергей Собянин во время осмотра объекта.<text:line-break/><text:line-break/>Дмитровский путепровод построили в 1965 году. Благодаря ему мощный стимул к развитию получили северные и северо-восточные районы столицы: Тимирязевский, Западное и Восточное Дегунино, Бескудниковский, Дмитровский, Алтуфьевский, Лианозово, где сейчас проживает порядка 600 тыс. человек.<text:line-break/><text:line-break/>Реконструкцию путепровода начали в 2020 году. Чтобы избежать неудобств для автомобилистов и пассажиров общественного транспорта, по решению Сергея Собянина возвели временный путепровод-дублер. Благодаря этому удалось сохранить сквозное движение по Дмитровскому шоссе. Кроме того, работы не помешали запуску наземного метро – МЦД-3.<text:line-break/><text:line-break/>«По Дмитровке проделаны огромные работы: за МКАД в сторону области построен огромный путепровод, реконструирована часть дороги до Московской области. По сути дела, это – последний этап реконструкции важнейшей для города магистрали. Так что, в добрый путь!» – добавил Сергей Собянин.<text:line-break/><text:line-break/>При реконструкции путепровода заменили опоры и пролетные строения. Обновлен примыкающий участок Дмитровского шоссе (382 м, по четыре полосы движения в каждом направлении). Построены однополосные съезды с Локомотивного проезда на Дмитровское шоссе (159 м) и с Дмитровки по направлению к Локомотивному проезду (25 м).<text:line-break/><text:line-break/>Также завершат реконструкцию участка улицы Линии Октябрьской Железной Дороги со съездом на Дмитровское шоссе (320 м, по две полосы в каждом направлении) и строительство съезда с Валаамской улицы на Дмитровское шоссе в сторону центра и на Верхнюю аллею (231 м, две полосы движения в одном направлении).<text:line-break/><text:line-break/>Всего же проект предполагает строительство и реконструкцию 1,4 км дорог.<text:line-break/><text:line-break/></text:p>
      <text:p text:style-name="Text_20_body"><text:line-break/></text:p>
      <text:p text:style-name="Text_20_body">Адрес страницы: <text:a xlink:type="simple" xlink:href="http://udms.mos.ru/presscenter/news/detail/12057233.html" office:name=""><text:span text:style-name="Definition">http://udms.mos.ru/presscenter/news/detail/12057233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15T05:40:18Z</meta:creation-date>
    <dc:date>2024-01-15T05:40:18Z</dc:date>
  </office:meta>
</office:document-meta>
</file>