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частке-от-мкад-до-сбв-начались-монолитные-работы-в-тоннелях"/>На участке от МКАД до СБВ начались монолитные работы в тоннелях<text:bookmark-end text:name="на-участке-от-мкад-до-сбв-начались-монолитные-работы-в-тоннелях"/></text:h>
      <text:p text:style-name="First_20_paragraph">15.12.2023</text:p>
      <text:h text:style-name="Heading_20_2" text:outline-level="2"><text:bookmark-start text:name="в-двух-тоннелях-на-участке-от-мкад-до-автодороги-солнцево-бутово-варшавское-шоссе-начались-монолитные-работы"/>В двух тоннелях на участке от МКАД до автодороги «Солнцево –Бутово – Варшавское шоссе» начались монолитные работы<text:bookmark-end text:name="в-двух-тоннелях-на-участке-от-мкад-до-автодороги-солнцево-бутово-варшавское-шоссе-начались-монолитные-работы"/></text:h>
      <text:p text:style-name="First_20_paragraph"><text:span text:style-name="T1">«На участке скоростного диаметра от МКАД до автомобильной дороги Солнцево – Бутово –Варшавское шоссе проектом предусмотрено два тоннеля. Один строится под МКАД, второй – под Симферопольским шоссе. В закрытой части тоннеля, расположенного под МКАД, уже ведутся монолитные работы. Строители выполняют бетонирование перекрытий и стен, две стены уже готовы, всего их будет восемь»,</text:span> – рассказал заместитель мэра столицы по вопросам градостроительной политики и строительства Андрей Бочкарёв.</text:p>
      <text:p text:style-name="Text_20_body"><text:line-break/></text:p>
      <text:p text:style-name="Text_20_body">По его словам, общая готовность первого тоннеля, возводимого под МКАД, длина которого составит 102,5 метра, достигла 70%.</text:p>
      <text:p text:style-name="Text_20_body"><text:line-break/></text:p>
      <text:p text:style-name="Text_20_body"><text:span text:style-name="T1">«На сегодня уже завершена разработка грунта, выполнено перекрытие участка второго тоннеля, который строится под Симферопольским шоссе. Это сооружение длиннее первого: его протяженность достигает 128,1 метра», –</text:span> добавил глава Стройкомплекса Москвы.</text:p>
      <text:p text:style-name="Text_20_body"><text:line-break/></text:p>
      <text:p text:style-name="Text_20_body">Как отметил генеральный директор АО «Мосинжпроект» Юрий Кравцов, общая длина участка от МКАД до автодороги Солнцево – Бутово – Варшавское шоссе составляет 11 км. Из них 3,6 км – основной ход и 7,4 км приходится на улично-дорожную сеть.</text:p>
      <text:p text:style-name="Text_20_body"><text:line-break/></text:p>
      <text:p text:style-name="Text_20_body"><text:span text:style-name="T1">«Этот участок богат искусственными сооружениями из-за развитой инфраструктуры и плотной застройки. Помимо тоннелей, на этом отрезке строится четыре эстакады, три очистных сооружения, сооружаются два надземных и один подземный пешеходный переход. Проектом также предусмотрена реконструкция подземного перехода. Кроме того, в активной фазе находится строительство моста через реку Битцу, где уже готовы конструкции пролетного строения», –</text:span> подчеркнул Юрий Кравцов.</text:p>
      <text:p text:style-name="Text_20_body"><text:line-break/></text:p>
      <text:p text:style-name="Text_20_body">Адрес страницы: <text:a xlink:type="simple" xlink:href="http://udms.mos.ru/presscenter/news/detail/12051635.html" office:name=""><text:span text:style-name="Definition">http://udms.mos.ru/presscenter/news/detail/12051635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7:22Z</meta:creation-date>
    <dc:date>2024-04-25T13:37:22Z</dc:date>
  </office:meta>
</office:document-meta>
</file>