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ргей-собянин-завершим-тоннель-под-мцд-4-на-северо-востоке-москвы-в-2024-году"/>Сергей Собянин: Завершим тоннель под МЦД-4 на северо-востоке Москвы в 2024 году<text:bookmark-end text:name="сергей-собянин-завершим-тоннель-под-мцд-4-на-северо-востоке-москвы-в-2024-году"/></text:h>
      <text:p text:style-name="First_20_paragraph">11.12.2023</text:p>
      <text:h text:style-name="Heading_20_3" text:outline-level="3"><text:bookmark-start text:name="сергей-собянин-завершим-тоннель-под-мцд-4-на-северо-востоке-москвы-в-2024-году-1"/><text:span text:style-name="T1">Сергей Собянин: Завершим тоннель под МЦД-4 на северо-востоке Москвы в 2024 году</text:span><text:bookmark-end text:name="сергей-собянин-завершим-тоннель-под-мцд-4-на-северо-востоке-москвы-в-2024-году-1"/></text:h>
      <text:p text:style-name="First_20_paragraph">Новый тоннель длиной 309 метров с двумя полосами движения в обоих направлениях соединит Складочную улицу с улицей Двинцев. Благодаря этому улучшится транспортное обслуживание районов Бутырский и Марьина Роща.</text:p>
      <text:p text:style-name="Text_20_body">Тоннель под путями четвертого Московского центрального диаметра (МЦД-4) обеспечит дополнительную транспортную связь между районами Бутырский и Марьина Роща.</text:p>
      <text:p text:style-name="Text_20_body">«Мы продолжаем работу по локальным мероприятиям, локальным объектам, которые “зашивают” проблемные места в городе с точки зрения транспортного обеспечения. Один из таких проектов здесь, на Складочной улице: мы строим тоннель под МЦД-4. Затем по Складочной дальше пойдем до путепровода, который сейчас проектируется и будет строиться “РЖД” в 2024–2025 годах. Данный тоннель должен быть завершен в конце 2024 года. Надеюсь, строители сделают раньше», — сказал Сергей Собянин, осматривая строящийся тоннель.</text:p>
      <text:p text:style-name="Text_20_body">Мэр Москвы также добавил, что строительство нового тоннеля улучшит транспортную доступность районов Бутырский и Марьина Роща, где проживают около 135 тысяч человек.</text:p>
      <text:p text:style-name="Text_20_body">Строительство тоннеля под путями МЦД-4 началось в марте 2023 года. Финансирование работ осуществляется за счет Адресной инвестиционной программы города Москвы.</text:p>
      <text:p text:style-name="Text_20_body">Председатель совета директоров компании-генподрядчика ГК «ЕКС» Максим Крылов рассказал, что на объекте задействовано около 400 человек, больше сотни единиц техники. Работы идут в круглосуточном режиме. Общая готовность объекта — более 25 процентов. </text:p>
      <text:p text:style-name="Text_20_body">«Могу смело заявить, что на данный момент идем с опережением», — уточнил он.</text:p>
      <text:p text:style-name="Text_20_body">Новый тоннель длиной 309 метров с двумя полосами движения в обоих направлениях соединит Складочную улицу с улицей Двинцев.</text:p>
      <text:p text:style-name="Text_20_body">Перепробег автотранспорта сократится до 5,9 километра, а время в пути — в среднем на 17 минут. Снизится нагрузка на расположенную рядом улично-дорожную сеть.</text:p>
      <text:p text:style-name="Text_20_body">Всего в рамках проекта построят 3,6 километра дорог, включая тоннель под путями МЦД-4 (309 метров), участок от улицы Двинцев до Новодмитровской улицы (1,4 километра), участки Проектируемых проездов № 1922 и 767 в районе примыкания к Складочной улице (556 метров), участок от Складочной улицы до улицы Добролюбова под железнодорожным путепроводом через МЦД-2 (495 метров). Вдоль Складочной улицы появятся боковые проезды (718 метров), также запланирована реконструкция Стрелецкой улицы (126 метров).</text:p>
      <text:p text:style-name="Text_20_body">«В процессе проектирования — железнодорожный путепровод МЦД-2. Его строительство позволит в перспективе соединить Складочную улицу с улицей Добролюбова. Появится новый путь между ТТК и улицей Милашенкова с выездом на Алтуфьевское шоссе», — сообщил в своем телеграм-канале Сергей Собянин.</text:p>
      <text:p text:style-name="Text_20_body">В районе жилого комплекса на Полковой улице появится подземный пешеходный переход под путями МЦД-4. Для снижения уровня шума вдоль Складочной улицы возле одного из жилых комплексов установят защитные экраны протяженностью 101 метр.</text:p>
      <text:p text:style-name="Text_20_body">В рамках благоустройства прилегающей территории разобьют три гектара газонов, высадят более 860 деревьев и кустарников. Кроме того, выполнят переустройство 61 километра инженерных коммуникаций.</text:p>
      <text:p text:style-name="Text_20_body">Новые дороги Москвы</text:p>
      <text:p text:style-name="Text_20_body">С 2011 по 2023 год Правительство Москвы построило 1353 километра дорог, что составляет около 25 процентов от существующей улично-дорожной сети. Специалисты сделали 425 новых тоннелей, эстакад и мостов — количество искусственных транспортных сооружений выросло на 65 процентов. Помимо этого, построили 297 внеуличных пешеходных переходов.</text:p>
      <text:p text:style-name="Text_20_body">«В этом году мы достроили ряд крупных магистралей, по сути, сформировав новый дорожный каркас Москвы. В ближайшие годы сконцентрируемся на набережных, мостах, путепроводах, чтобы улучшить транспортные связи между районами», — написал Мэр Москвы в своем телеграм-канале.</text:p>
      <text:p text:style-name="Text_20_body"><text:line-break/></text:p>
      <text:p text:style-name="Text_20_body">Адрес страницы: <text:a xlink:type="simple" xlink:href="http://udms.mos.ru/presscenter/news/detail/12039074.html" office:name=""><text:span text:style-name="Definition">http://udms.mos.ru/presscenter/news/detail/12039074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1T20:02:39Z</meta:creation-date>
    <dc:date>2023-12-11T20:02:39Z</dc:date>
  </office:meta>
</office:document-meta>
</file>