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роена-площадка-наземного-транспорта-у-городского-вокзала-тимирязевская"/>Построена площадка наземного транспорта у городского вокзала Тимирязевская<text:bookmark-end text:name="построена-площадка-наземного-транспорта-у-городского-вокзала-тимирязевская"/></text:h>
      <text:p text:style-name="First_20_paragraph">11.12.2023</text:p>
      <text:h text:style-name="Heading_20_1" text:outline-level="1"><text:bookmark-start text:name="section"/><text:bookmark-end text:name="section"/></text:h>
      <text:h text:style-name="Heading_20_1" text:outline-level="1"><text:bookmark-start text:name="построена-площадка-наземного-транспорта-у-городского-вокзала-тимирязевская-1"/>Построена площадка наземного транспорта у городского вокзала Тимирязевская<text:bookmark-end text:name="построена-площадка-наземного-транспорта-у-городского-вокзала-тимирязевская-1"/></text:h>
      <text:p text:style-name="First_20_paragraph">По его словам, движение городского пассажирского транспорта уже полностью перезапущено с временной схемы на обновленную с учетом достроенной площадки.</text:p>
      <text:p text:style-name="Text_20_body"><text:span text:style-name="T1">«Разворотная площадка наземного городского транспорта – лишь часть большого проекта технологической части городского вокзала у метро «Тимирязевская». Общая строительная готовность техчасти городского вокзала превышает 65%. Контрактные сроки завершения строительства приходятся на конец лета», – отметил Андрей Бочкарёв.</text:span></text:p>
      <text:p text:style-name="Text_20_body">По словам заммэра, увязать воедино с существующей железнодорожной инфраструктурой и открыть комплекс для движения пассажиров планируется в следующем году.</text:p>
      <text:p text:style-name="Text_20_body">Руководитель Департамента строительства Москвы Рафик Загрутдинов уточнил, что проект также включает реконструкцию южного подземного пешеходного перехода через Дмитровское шоссе, который продлят через пути Савёловского направления Московской железной дороги и Проектируемый проезд № 3359, а также северного подземного пешеходного перехода через Дмитровское шоссе с примыканием к входу в станцию метро «Тимирязевская».</text:p>
      <text:p text:style-name="Text_20_body"><text:span text:style-name="T1">«Кроме того, планируется построить плоскостной перехватывающий паркинг на 170 машин и улично-дорожную сеть длиной почти два километра, а также галерею-переход по принципу «сухие ноги» от дома 19б до дома 21б на улице Яблочкова. Особенность проекта в том, что он реализуется в плотной застройке района и в близости от действующих железнодорожных путей», – сказал Рафик Загрутдинов.</text:span></text:p>
      <text:p text:style-name="Text_20_body">По словам главы Департамента, реализация объекта даст возможность разделить пешеходные и транспортные потоки, создать комфортные зоны пересадки, улучшить условия транспортного обслуживания прилегающих районов, а также сформировать системы пешеходных связей, сократить время пересадки с одного вида транспорта на другой, обеспечить создание организованных мест парковки автотранспорта.</text:p>
      <text:p text:style-name="Text_20_body">Загрутдинов напомнил, что благоустройство территорий у городских вокзалов, значительно повышающих комфорт использования общественного транспорта, ведется по поручению мэра Москвы Сергея Собянин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036719.html" office:name=""><text:span text:style-name="Definition">http://udms.mos.ru/presscenter/news/detail/1203671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1T14:45:40Z</meta:creation-date>
    <dc:date>2023-12-11T14:45:40Z</dc:date>
  </office:meta>
</office:document-meta>
</file>