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иректор-гку-удмс-стал-лауреатом-премии-лидеров-рынка-недвижимости-rепутация"/>Директор ГКУ "УДМС" стал лауреатом премии лидеров рынка недвижимости RЕПУТАЦИЯ<text:bookmark-end text:name="директор-гку-удмс-стал-лауреатом-премии-лидеров-рынка-недвижимости-rепутация"/></text:h>
      <text:p text:style-name="First_20_paragraph">08.12.2023</text:p>
      <text:p text:style-name="Text_20_body"><text:line-break/></text:p>
      <text:p text:style-name="Text_20_body">В номинации «<text:span text:style-name="T1">Генеральный директор. Инфраструктурное строительство</text:span>» престижной премии RЕПУТАЦИЯ победил директор ГКУ города Москвы «Управление дорожно-мостового строительства» Дмитрий Прасов. В торжественной обстановке 7 декабря состоялась церемония награждения первой российской федеральной премии в области недвижимости RЕПУТАЦИЯ.</text:p>
      <text:p text:style-name="Text_20_body">В премии приняли участие строительные, девелоперские, брокерские и управляющие компании, проектные и архитектурные бюро, представители отраслевых СМИ. Среди номинантов – руководители организаций и функциональных подразделений высшего менеджмента. Премия присуждается за эффективную работу, вклад в отрасль и выдающиеся проекты в период с января 2022 года по июнь 2023 года.</text:p>
      <text:p text:style-name="Text_20_body">Представители отрасли и эксперты по достоинству оценили вклад ГКУ города Москвы «Управление дорожно-мостового строительства» и лично его директора Дмитрия Прасова в транспортное и инфраструктурное развитие Москвы.</text:p>
      <text:p text:style-name="Text_20_body">«<text:span text:style-name="T2">Должен сказать, что это не столько личная награда, сколько признание труда всего коллектива ГКУ «УДМС», всех подрядных организаций, сотрудники которых круглосуточно работали на строительных площадках. То, что у нас получилось сдать столь важный для столицы проект, Московский скоростной диаметр, раньше сроков вызывает гордость за нашу совместную работу. Хочу поблагодарить как весь коллектив ГКУ «УДМС», так и подрядные организации за наш общий вклад в историю нашего города. Нам есть, чем гордиться!</text:span>» – сказал Дмитрий Прасов. </text:p>
      <text:p text:style-name="Text_20_body">RЕПУТАЦИЯ — первая в России федеральная премия в области недвижимости, оценивающая рабочие стратегии, профессиональные качества и формирующая рейтинг лидеров отрасли, которые не только обеспечивают успех и устойчивость компаниям, но и формируют вектор развития отрасли в целом.</text:p>
      <text:p text:style-name="Text_20_body"><text:line-break/></text:p>
      <text:p text:style-name="Text_20_body">Адрес страницы: <text:a xlink:type="simple" xlink:href="http://udms.mos.ru/presscenter/news/detail/12033468.html" office:name=""><text:span text:style-name="Definition">http://udms.mos.ru/presscenter/news/detail/12033468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6:29Z</meta:creation-date>
    <dc:date>2024-04-25T13:36:29Z</dc:date>
  </office:meta>
</office:document-meta>
</file>