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рассказал-о-строительстве-связки-мсд-с-дорожной-сетью-тинао"/>Сергей Собянин рассказал о строительстве связки МСД с дорожной сетью ТиНАО<text:bookmark-end text:name="сергей-собянин-рассказал-о-строительстве-связки-мсд-с-дорожной-сетью-тинао"/></text:h>
      <text:p text:style-name="First_20_paragraph">04.12.2023</text:p>
      <text:p text:style-name="Text_20_body"><text:line-break/></text:p>
      <text:p text:style-name="Text_20_body">Новый участок Московского скоростного диаметра (МСД) от Московской кольцевой автомобильной дороги (МКАД) до трассы Солнцево — Бутово — Варшавское шоссе готов на 45 процентов. </text:p>
      <text:p text:style-name="Text_20_body"><text:line-break/></text:p>
      <text:p text:style-name="Text_20_body">На нём будет один мост, два тоннеля и четыре эстакады, сообщил в своем Telegram-канале мэр Москвы Сергей Собянин. </text:p>
      <text:p text:style-name="Text_20_body"><text:line-break/></text:p>
      <text:p text:style-name="Text_20_body">«Участок пройдёт по тоннелю под 32-м км МКАД, мосту над рекой Битцей, тоннелю под Симферопольским шоссе и эстакаде над Варшавским шоссе». - сообщил мэр. </text:p>
      <text:p text:style-name="Text_20_body"><text:line-break/></text:p>
      <text:p text:style-name="Text_20_body">Кроме того, будет построен надземный переход через МКАД вблизи остановки "Южная ТЭЦ" и в районе строящегося ЖК "Южная Битца" . </text:p>
      <text:p text:style-name="Text_20_body"><text:line-break/></text:p>
      <text:p text:style-name="Text_20_body">Участок от МКАД до трассы "Солнцево — Бутово — Варшавское шоссе" завершит формирование МСД с выездом на Симферопольское шоссе, Варшавское шоссе и на трассу "Солнцево — Бутово — Варшавское шоссе".</text:p>
      <text:p text:style-name="Text_20_body"><text:line-break/></text:p>
      <text:p text:style-name="Text_20_body">Адрес страницы: <text:a xlink:type="simple" xlink:href="http://udms.mos.ru/presscenter/news/detail/12020556.html" office:name=""><text:span text:style-name="Definition">http://udms.mos.ru/presscenter/news/detail/1202055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4T11:51:08Z</meta:creation-date>
    <dc:date>2023-12-24T11:51:08Z</dc:date>
  </office:meta>
</office:document-meta>
</file>