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о-движение-на-участке-окской-улицы-между-двумя-проспектами-столицы"/>Открыто движение на участке Окской улицы между двумя проспектами столицы<text:bookmark-end text:name="открыто-движение-на-участке-окской-улицы-между-двумя-проспектами-столицы"/></text:h>
      <text:p text:style-name="First_20_paragraph">27.11.2023</text:p>
      <text:p text:style-name="Text_20_body"><text:line-break/></text:p>
      <text:p text:style-name="Text_20_body">Открыто движение по участку Окской улицы, который соединил Волгоградский и Рязанский проспекты на юго-востоке столицы, сообщил мэр Москвы Сергей Собянин.</text:p>
      <text:p text:style-name="Text_20_body">Работы велись на отрезке от 2-го Вязовского проезда до Рязанского проспекта.</text:p>
      <text:p text:style-name="Text_20_body"><text:line-break/></text:p>
      <text:p text:style-name="Text_20_body"><text:span text:style-name="T1">«В Москве за последние годы создан большой транспортный каркас, и в ближайшие годы наши усилия будут направлены на создание локальных проектов улично-дорожной сети, которые обеспечат улучшение транспортной доступности в тех или иных районах. В частности, на улице Окская и в Вязовском проезде был сделан сквозной проезд, реконструирован грузовой двор над железной дорогой и сделан сквозной проезд, который соединяет Рязанский и Волгоградский проспекты</text:span>», – сказал Сергей Собянин.</text:p>
      <text:p text:style-name="Text_20_body"><text:line-break/></text:p>
      <text:p text:style-name="Text_20_body">Мэр отметил, что проект небольшой, но очень важный, так как улучшает транспортную доступность пяти районов столицы.</text:p>
      <text:p text:style-name="Text_20_body"><text:line-break/></text:p>
      <text:p text:style-name="Text_20_body">Работы здесь начались в апреле 2021 года, а завершились в ноябре 2023 года – на пять месяцев раньше срока. По проекту была реконструирована ж/д станция Старопролетарская» и переустроено 1,5 км железнодорожных путей.</text:p>
      <text:p text:style-name="Text_20_body"><text:line-break/></text:p>
      <text:p text:style-name="Text_20_body"><text:line-break/></text:p>
      <text:p text:style-name="Text_20_body">Также выполнено расширение проезжей части северного участка от 2-го Вязовского проезда до Рязанского проспекта, что позволило превратить Окскую улицу в полноценную четырехполосную дорогу-связку между Волгоградским и Рязанским проспектом.</text:p>
      <text:p text:style-name="Text_20_body"><text:line-break/></text:p>
      <text:p text:style-name="Text_20_body">Всего по проекту построено и реконструировано 2,1 км дорог. Прилегающая территория благоустроена – появилось 2,3 га газонов, высажено 239 деревьев и свыше 7,7 тыс. кустарников.</text:p>
      <text:p text:style-name="Text_20_body"><text:line-break/></text:p>
      <text:p text:style-name="Text_20_body">Реконструкция Окской улицы ощутимо улучшит транспортную доступность районов Кузьминки, Рязанский, Текстильщики, Вешняки и Выхино-Жулебино, в которых проживает свыше 700 тыс. человек.</text:p>
      <text:p text:style-name="Text_20_body"><text:line-break/></text:p>
      <text:p text:style-name="Text_20_body">Благодаря новой дорожной связке перепробег автотранспорта сократится до 1 км, а проезд между районами станет быстрее на 4 минуты.</text:p>
      <text:p text:style-name="Text_20_body"><text:line-break/></text:p>
      <text:p text:style-name="Text_20_body">По оценкам, за счет перераспределения транспортных потоков снизится нагрузка на Зеленодольскую улицу (до 25%), улицу Академика Скрябина (до 9%), 2-й Гравороновский проезд (до 8%) и другие прилегающие улицы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006361.html" office:name=""><text:span text:style-name="Definition">http://udms.mos.ru/presscenter/news/detail/1200636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32Z</meta:creation-date>
    <dc:date>2024-04-25T13:37:32Z</dc:date>
  </office:meta>
</office:document-meta>
</file>