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осмотрел-строящийся-велопешеходный-мост-в-нагатинском-затоне"/>Собянин осмотрел строящийся велопешеходный мост в Нагатинском затоне<text:bookmark-end text:name="собянин-осмотрел-строящийся-велопешеходный-мост-в-нагатинском-затоне"/></text:h>
      <text:p text:style-name="First_20_paragraph">22.11.2023</text:p>
      <text:p text:style-name="Text_20_body"><text:line-break/></text:p>
      <text:p text:style-name="Text_20_body">В Нагатинском Затоне строится велопешеходный мост через старое русло Москвы-реки, который станет визитной карточкой района.<text:line-break/><text:line-break/></text:p>
      <text:p text:style-name="Text_20_body">«По просьбе жителей строим пешеходный мост, который как раз подойдет к вновь открытой станции метрополитена. Он, конечно, будет востребован жителями и будет украшением района, по сути дела, новой визитной карточкой», — сказал Мэр Москвы. <text:line-break/><text:line-break/>Строительство велопешеходного моста через Нагатинский затон началось в феврале 2023 года в рамках Адресной инвестиционной программы города Москвы.<text:line-break/><text:line-break/>Он свяжет разделенные заливом части района и улучшит транспортную доступность станции «Нагатинский Затон» Большой кольцевой линии (БКЛ) метро для жителей микрорайонов на улицах Речников и Судостроительной, а также нового жилого комплекса.<text:line-break/><text:line-break/>Благодаря своей оригинальной конструкции мост станет одним из символов района, а также популярным местом для встреч и ежедневного отдыха. Жители смогут строить новые маршруты для пеших и велосипедных прогулок, а пассажиры водного транспорта будут быстрее добираться от причала к метро.<text:line-break/><text:line-break/>Мостовой пролет длиной 216 метров выполнят в форме полумесяца по принципу фермы инженера Финка, когда верхняя балка опирается на вертикальные мачты, подвешенные на натяжных стержнях. Мачты и натяжные тросы будут поддерживать настил и разделят пешеходную зону шириной 4,5 метра и велосипедную дорожку шириной два метра. Ширина полосы безопасности для пешеходов с обеих сторон моста составит 0,75 метра.</text:p>
      <text:p text:style-name="Text_20_body"><text:line-break/>Теплая подсветка конструкций и полотна будет подчеркивать контуры сооружения. Центральное пространство моста станет зоной отдыха с лавочками, откуда горожане смогут любоваться видами на реку и городские кварталы. В рамках благоустройства территории приведут в порядок 0,8 гектара газонов, а также высадят 145 деревьев и кустарников.<text:line-break/><text:line-break/>Первый заместитель генерального директора АО «Дороги и мосты» Владимир Волков отметил, что на стройке задействовано 196 человек и 18 единиц техники.<text:line-break/><text:line-break/>«Планируемое окончание работ — ноябрь 2024 года согласно графику и контракту, — сказал он. — На настоящий момент порядка 20 процентов работ выполнено, на стапеле сейчас идет сборка первой части пролета, надвижка пролета планируется в мае».</text:p>
      <text:p text:style-name="Text_20_body"><text:line-break/></text:p>
      <text:p text:style-name="Text_20_body">Адрес страницы: <text:a xlink:type="simple" xlink:href="http://udms.mos.ru/presscenter/news/detail/11995972.html" office:name=""><text:span text:style-name="Definition">http://udms.mos.ru/presscenter/news/detail/1199597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3T02:03:13Z</meta:creation-date>
    <dc:date>2023-11-23T02:03:13Z</dc:date>
  </office:meta>
</office:document-meta>
</file>