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image/png" manifest:full-path="Pictures/0.png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бянин-рассказал-о-строительстве-трассы-солнцево-бутово-варшавское-шоссе"/>Собянин рассказал о строительстве трассы "Солнцево – Бутово – Варшавское шоссе"<text:bookmark-end text:name="собянин-рассказал-о-строительстве-трассы-солнцево-бутово-варшавское-шоссе"/></text:h>
      <text:p text:style-name="First_20_paragraph">20.11.2023</text:p>
      <text:p text:style-name="Text_20_body"><text:line-break/></text:p>
      <text:p text:style-name="Text_20_body"><text:span text:style-name="T1">Собянин рассказал о строительстве трассы Солнцево – Бутово – Варшавское шоссе</text:span><text:line-break/><text:line-break/>Три участка трассы Солнцево — Бутово — Варшавское шоссе уже готовы, еще два находятся на этапе строительства и проектирования.</text:p>
      <text:p text:style-name="Text_20_body"><text:line-break/>Продолжается строительство главной магистрали дорожного каркаса ТиНАО — трассы Солнцево — Бутово — Варшавское шоссе. О том, как оно ведется, предлагаем посмотреть в видеоролике.<text:line-break/><text:line-break/>Новая транспортная артерия свяжет четыре магистрали:<text:line-break/><draw:frame draw:name="img1" svg:width="16.0pt" svg:height="16.0pt"><draw:image xlink:href="Pictures/0.png" xlink:type="simple" xlink:show="embed" xlink:actuate="onLoad"/></draw:frame></text:p>
      <text:p text:style-name="Text_20_body">Адрес страницы: <text:a xlink:type="simple" xlink:href="http://udms.mos.ru/presscenter/news/detail/11990455.html" office:name=""><text:span text:style-name="Definition">http://udms.mos.ru/presscenter/news/detail/11990455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20T10:32:06Z</meta:creation-date>
    <dc:date>2023-11-20T10:32:06Z</dc:date>
  </office:meta>
</office:document-meta>
</file>