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2026-году-в-москве-откроют-еще-семь-автомобильных-мостов"/>К 2026 году в Москве откроют еще семь автомобильных мостов<text:bookmark-end text:name="к-2026-году-в-москве-откроют-еще-семь-автомобильных-мостов"/></text:h>
      <text:p text:style-name="First_20_paragraph">16.11.2023</text:p>
      <text:h text:style-name="Heading_20_1" text:outline-level="1"><text:bookmark-start text:name="section"/><text:bookmark-end text:name="section"/></text:h>
      <text:p text:style-name="First_20_paragraph">Строительство семи автомобильных мостов через разные реки в столице планируется завершить в ближайшие два года, сообщил заместитель мэра Москвы по вопросам градостроительной политики и строительства Андрей Бочкарёв.</text:p>
      <text:p text:style-name="Text_20_body">«На протяжении многих лет реки разрезали городскую ткань, вынуждая пешеходов и автомобилистов совершать перепробеги в поисках переправы. Мы системно решаем этот вопрос – с 2011 до 2023 года было открыто несколько десятков мостов через разные реки, а с начала этого года завершили строительство еще трех таких сооружений», – сказал Андрей Бочкарёв.</text:p>
      <text:p text:style-name="Text_20_body">По его словам, сейчас проектируется и возводится еще семь мостовых сооружений.</text:p>
      <text:p text:style-name="Text_20_body">«Строительство новых мостов позволит улучшить транспортную доступность десятков районов, обеспечить прямую связь между разными городскими магистралями, создав тем самым новые варианты маршрутов передвижения по городу», – пояснил Бочкарёв.</text:p>
      <text:p text:style-name="Text_20_body">Как уточнил руководитель Департамента строительства Рафик Загрутдинов, сейчас разрабатываются проекты мостов через реку Раменку в створе продления Мосфильмовской улицы, а также через реку Москву вблизи ул. Новозаводская.</text:p>
      <text:p text:style-name="Text_20_body">«Строительство этих мостов планируется начать в конце этого года, а завершить – до конца 2025 года», – добавил Рафик Загрутдинов. </text:p>
      <text:p text:style-name="Text_20_body">Он подчеркнул, что параллельно возводятся мосты через реку Битцу в ходе строительства южного направления Московского скоростного диаметра (МСД), через реку Москву в створе Берегового проезда и в районе Мнёвниковской поймы в створе ул. Мясищева.</text:p>
      <text:p text:style-name="Text_20_body">Кроме того, два моста появится в Новой Москве – через реки Сетунь и Сосенки.</text:p>
      <text:p text:style-name="Text_20_body">По словам декана факультета городского и регионального развития НИУ ВШЭ Евгения Михайленко, для улучшения транспортной ситуации городу не хватает районных проездов, поперечных связей, железнодорожных путепроводов и мостов.</text:p>
      <text:p text:style-name="Text_20_body">«Москва уже решает проблему – многое сделано. Например, для повышения связности территорий построены десятки мостов, эстакад и сложных развязок. Такие проекты призваны улучшить связи улиц, а дополнительным эффектом станет разгрузка магистральных улиц, часть которых вынужденно использовалась в межрайонных поездках за неимением альтернативы», –заключил Евгений Михайленк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985221.html" office:name=""><text:span text:style-name="Definition">http://udms.mos.ru/presscenter/news/detail/1198522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6T17:49:44Z</meta:creation-date>
    <dc:date>2024-02-16T17:49:44Z</dc:date>
  </office:meta>
</office:document-meta>
</file>