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досрочно-выполнили-годовой-план-по-строительству-дорог"/>В Москве досрочно выполнили годовой план по строительству дорог<text:bookmark-end text:name="в-москве-досрочно-выполнили-годовой-план-по-строительству-дорог"/></text:h>
      <text:p text:style-name="First_20_paragraph">13.11.2023</text:p>
      <text:p text:style-name="Text_20_body"><text:line-break/></text:p>
      <text:p text:style-name="Text_20_body">110 км дорог и 65 искусственных сооружений – тоннелей, путепроводов, эстакад и мостов построили в столице с начала года, сообщил мэр Москвы Сергей Собянин.</text:p>
      <text:p text:style-name="Text_20_body">«<text:span text:style-name="T1">Например, завершили Московский скоростной диаметр, открыли движение по проспекту Багратиона и трассе, связывающей Варшавское и Калужское шоссе. После реконструкции заработала обновленная развязка МКАД с Липецкой улицей</text:span>», – написал Сергей Собянин в своем телеграм-канале. </text:p>
      <text:p text:style-name="Text_20_body">Он отметил, что в ближайшие три года в Москве планируется построить еще 265 км дорог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1978022.html" office:name=""><text:span text:style-name="Definition">http://udms.mos.ru/presscenter/news/detail/1197802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5T13:37:37Z</meta:creation-date>
    <dc:date>2024-04-25T13:37:37Z</dc:date>
  </office:meta>
</office:document-meta>
</file>