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смотрел-строительство-моста-через-москву-реку-в-створе-берегового-проезда"/>Собянин осмотрел строительство моста через Москву-реку в створе Берегового проезда<text:bookmark-end text:name="собянин-осмотрел-строительство-моста-через-москву-реку-в-створе-берегового-проезда"/></text:h>
      <text:p text:style-name="First_20_paragraph">09.11.2023</text:p>
      <text:p text:style-name="Text_20_body"><text:line-break/></text:p>
      <text:p text:style-name="Text_20_body"><text:line-break/></text:p>
      <text:h text:style-name="Heading_20_2" text:outline-level="2"><text:bookmark-start text:name="мэр-москвы-сергей-собянин-осмотрел-ход-строительства-моста-через-москву-реку-в-створе-берегового-проезда-который-свяжет-районы-филёвский-парк-и-хорошёво-мнёвники."/>Мэр Москвы Сергей Собянин осмотрел ход строительства моста через Москву-реку в створе Берегового проезда, который свяжет районы Филёвский Парк и Хорошёво-Мнёвники.<text:bookmark-end text:name="мэр-москвы-сергей-собянин-осмотрел-ход-строительства-моста-через-москву-реку-в-створе-берегового-проезда-который-свяжет-районы-филёвский-парк-и-хорошёво-мнёвники."/></text:h>
      <text:p text:style-name="First_20_paragraph">«Между Шелепихинской набережной и Филёвской поймой строится мост через Москву-реку. Это одно из крупнейших инженерных сооружений, построенных за последние годы через реку, и очень важное с учетом динамичного развития Большого <text:a xlink:type="simple" xlink:href="https://stroi.mos.ru/moskva-siti" office:name=""><text:span text:style-name="Definition">Сити</text:span></text:a> и соединения действующих районов. В целом это улучшит транспортную доступность четырех районов Москвы с населением около полумиллиона человек. В этом году мы приступили к строительству, до конца 2025 года планируем завершить строител<text:span text:style-name="T1">ьство», – сказал Сергей Собянин.</text:span></text:p>
      <text:p text:style-name="Text_20_body">Генеральный директор АО «Дороги и мосты» Алексей Крапивин доложил мэру, что на объекте работает более 150 человек и свыше 20 единиц техники. В январе 2024 года планируется начать надвижку пролетно-арочного строения.<text:line-break/></text:p>
      <text:p text:style-name="Text_20_body">Строительство моста началось в январе 2023 года. Работы финансируются за счет средств Адресной инвестиционной программы Москвы.</text:p>
      <text:p text:style-name="Text_20_body">Мост длиной 315 метров с шестью полосами движения (по три в каждую сторону) соединит Береговой проезд с Шелепихинской набережной и Шелепихинским шоссе. Тем самым будет радикально улучшено транспортное обслуживание районов Филёвский Парк, Пресненский и Хорошёво-Мнёвники, где проживает свыше 420 тыс. человек. В частности, появится дополнительная возможность для выезда из района Филёвский Парк на ТТК и Звенигородское шоссе.</text:p>
      <text:p text:style-name="Text_20_body">Будет обеспечена хорошая транспортная доступность строящихся жилых комплексов в Береговом проезде («Береговой», «Береговой-2») и на Шелепихинской набережной («Сердце столицы», «Level Причальный»), а также будущего Национального космического центра, в котором будет создано порядка 20 тыс. рабочих мест.<text:line-break/></text:p>
      <text:p text:style-name="Text_20_body">Перепробег автотранспорта сократится до 2,7 км, а время в пути – в среднем на 8 минут. Снизится нагрузка на Третье транспортное кольцо до 8%, на Кутузовский проспект – до 6% и на Шелепихинский мост – до 12%.</text:p>
      <text:p text:style-name="Text_20_body">По проекту будет построено 2,1 км дорог, включая мостовой переход и три эстакады – в сторону Национального космического центра длиной 281 метров по две полосы движения в каждом направлении и два съезда на Проектируемый проезд №2017 длиной 429 метров – по две полосы движения в одном направлении.</text:p>
      <text:p text:style-name="Text_20_body">Кроме того, предусмотрен разворотный съезд с моста в сторону Шелепихинской набережной длиной 340 метров.</text:p>
      <text:p text:style-name="Text_20_body">Также пройдет реконструкция порядка 700 метров прилегающей улично-дорожной сети, включая Береговой проезд и участок от моста до Шелепихинского шоссе. Для снижения уровня шума вблизи транспортных сооружений установят защитные экраны на протяжении 343 метров.</text:p>
      <text:p text:style-name="Text_20_body">В ходе благоустройства прилегающей территории будет устроено 1,7 га газонов, высажено 330 деревьев и 2,1 тыс. кустарников. Также пройдет переустройство 39 км инженерных коммуникаций. Завершить работы планируется в 2025 году.</text:p>
      <text:p text:style-name="Text_20_body">Улучшение транспортной доступности Филёвской поймы – часть проекта строительства Национального космического центра.</text:p>
      <text:p text:style-name="Text_20_body">Проект предусматривает возведение четырех мостов через Москву-реку. Кроме того, с целью улучшения транспортного обслуживания жилых кварталов в Береговом проезде будет построен проектируемый проезд № 2017 от Большой Филёвской улицы до проектируемого проезда № 153.</text:p>
      <text:p text:style-name="Text_20_body">В планах также реконструкция набережных Москвы-реки протяженностью порядка 15 км.</text:p>
      <text:p text:style-name="Text_20_body">Начиная с 2011 года в Москве был возведен 31 автомобильный мост через Москву-реку, канал им. Москвы, Яузу, малые реки Десна, Лихоборка, Молодцы, Пахра, Пехорка, Сетунь, Сосенка, Сходня, Цыганка, Кожуховский затон и затон Новинки. Строится и проектируется еще семь объектов общей протяженностью около 1,5 км.</text:p>
      <text:p text:style-name="Text_20_body">Каждый новый мост работает на решение глобальной задачи – увеличение связанности московских районов и создание более коротких и быстрых маршрутов для повседневных поездок. В планах на ближайшие несколько лет – еще семь мостов, среди которых одним из самых крупных станет мост через Москву-реку.<text:line-break/><text:line-break/></text:p>
      <text:p text:style-name="Text_20_body">Фото М. Мишина. Пресс-служба Мэра и Правительства Москвы </text:p>
      <text:p text:style-name="Text_20_body"><text:line-break/></text:p>
      <text:p text:style-name="Text_20_body">Адрес страницы: <text:a xlink:type="simple" xlink:href="http://udms.mos.ru/presscenter/news/detail/11971486.html" office:name=""><text:span text:style-name="Definition">http://udms.mos.ru/presscenter/news/detail/1197148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0T15:11:49Z</meta:creation-date>
    <dc:date>2023-11-10T15:11:49Z</dc:date>
  </office:meta>
</office:document-meta>
</file>