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т-через-москву-реку-в-сторону-улицы-мясищева-введут-в-2025-году"/>Мост через Москву-реку в сторону улицы Мясищева введут в 2025 году<text:bookmark-end text:name="мост-через-москву-реку-в-сторону-улицы-мясищева-введут-в-2025-году"/></text:h>
      <text:p text:style-name="First_20_paragraph">08.11.2023</text:p>
      <text:p text:style-name="Text_20_body"><text:line-break/></text:p>
      <text:p text:style-name="Text_20_body">​Автомобильный мост через Москву-реку между Мнёвниковской поймой и районом Филёвский Парк планируется сдать в эксплуатацию в 2025 году, сообщил руководитель Департамента строительства столицы Рафик Загрутдинов.</text:p>
      <text:p text:style-name="Text_20_body">Он уточнил, что строительство ведется в створе улицы Мясищева. Мост соединит два округа ЗАО и СЗАО, два района – Филёвский Парк и Хорошёво-Мнёвники.</text:p>
      <text:p text:style-name="Text_20_body">«Новый мост позволит жителям района Филёвский Парк удобно добираться до станции «Мнёвники» Большой кольцевой линии метро. Его длина – 231 метр. Уже готовы опоры. Здесь будет по две полосы движения в обе стороны», – сказал Рафик Загрутдинов.</text:p>
      <text:p text:style-name="Text_20_body">Он уточнил, что по обе стороны моста запланированы тротуары. На одном из них будут утроены велодорожки.</text:p>
      <text:p text:style-name="Text_20_body">«Сейчас на объекте ведутся работы по укрупнительной сборке конструкций», – добавил Загрутдинов.</text:p>
      <text:p text:style-name="Text_20_body">Помимо этого, на территории Мнёвниковской поймы проектируется мост через Москву-реку вблизи ул. Новозаводская. В перспективе здесь также появятся два велопешеходных моста на улицу Островная и в парк Фили.</text:p>
      <text:p text:style-name="Text_20_body"><text:line-break/></text:p>
      <text:p text:style-name="Text_20_body"><text:line-break/></text:p>
      <text:p text:style-name="Text_20_body">Адрес страницы: <text:a xlink:type="simple" xlink:href="http://udms.mos.ru/presscenter/news/detail/11967274.html" office:name=""><text:span text:style-name="Definition">http://udms.mos.ru/presscenter/news/detail/11967274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2-08T04:40:48Z</meta:creation-date>
    <dc:date>2024-02-08T04:40:48Z</dc:date>
  </office:meta>
</office:document-meta>
</file>