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ся-прием-заявок-на-конкурс-доброе-сердце-столицы"/>Начался прием заявок на конкурс «Доброе сердце столицы»<text:bookmark-end text:name="начался-прием-заявок-на-конкурс-доброе-сердце-столицы"/></text:h>
      <text:p text:style-name="First_20_paragraph">02.11.2023</text:p>
      <text:p text:style-name="Text_20_body"><text:span text:style-name="T1">Начался прием заявок на конкурс «Доброе сердце столицы»</text:span></text:p>
      <text:p text:style-name="Text_20_body">Волонтеры смогут продемонстрировать свои компетенции, познакомиться с достижениями единомышленников.</text:p>
      <text:p text:style-name="Text_20_body">Открыт прием заявок на конкурс волонтерских инициатив <text:a xlink:type="simple" xlink:href="https://dss.mos.ru/" office:name=""><text:span text:style-name="Definition">«Доброе сердце столицы»</text:span></text:a>. Об этом рассказала <text:a xlink:type="simple" xlink:href="https://www.mos.ru/authority/person/19156093/" office:name=""><text:span text:style-name="Definition">Наталья Сергунина</text:span></text:a>, заместитель Мэра Москвы.</text:p>
      <text:p text:style-name="Text_20_body">«Участники будут выполнять различные задания. Для их удобства разработан чат-бот. Он ответит на вопросы и будет держать в курсе событий конкурса, сообщит о начале новых этапов. Подведение итогов запланировано на декабрь. Затем победители вместе с наставниками будут реализовывать свои проекты. Кроме того, будет подготовлен сборник лучших практик и инициатив», — отметила Наталья Сергунина.</text:p>
      <text:p text:style-name="Text_20_body">«Доброе сердце столицы» — один из ключевых проектов для волонтерского сообщества города. Конкурс позволяет продемонстрировать свои компетенции, познакомиться с достижениями единомышленников.</text:p>
      <text:p text:style-name="Text_20_body">Участвовать можно индивидуально или в команде: самостоятельно — с 14 лет, а в составе школьного отряда — с шести. Заявки принимаются по направлениям «Деятельность», «Проект» и «Команда». Попробовать силы можно в одной или нескольких номинациях.</text:p>
      <text:p text:style-name="Text_20_body">«Деятельность» — это индивидуальное направление, в котором предусмотрено три номинации: для участников от 14 до 54 лет, старше 54 лет, а также для руководителей волонтерских центров и организаций в возрасте от 18 лет. В направлении «Команда» три номинации: для школьников, учащихся колледжей и студентов. В категории «Проект» две номинации. Первая — «Организатор добрых дел» — предполагает участие команды от трех человек, которая уже ведет социально значимую деятельность. В номинации «Добрая идея» будут рассматривать еще не реализованные, но потенциально полезные идеи. Возраст участников — не менее 14 лет.</text:p>
      <text:p text:style-name="Text_20_body">Кроме того, коммерческие и некоммерческие организации столицы могут выразить благодарность тем, кто помогает им в проведении мероприятий.</text:p>
      <text:p text:style-name="Text_20_body">В этом году конкурс пройдет в дистанционном формате. Москвичи, которые готовятся к крупным мероприятиям (например, к Всемирному фестивалю молодежи — 2024), могут поучаствовать вне зависимости от своего местонахождения и графика.</text:p>
      <text:p text:style-name="Text_20_body">Все заявки пройдут проверку на соответствие критериям отбора. Те, кто прошел на следующий этап, должны будут выполнить профильные и творческие задания: тесты на знание волонтерской и проектной деятельности, задачи для командной проработки и демонстрации управленческих навыков. Все участники получат рекомендации экспертов.</text:p>
      <text:p text:style-name="Text_20_body">В финале конкурса жюри выставит оценки в каждой номинации и определит победителей. Кроме того, за участников в направлении «Команда» можно будет проголосовать на сайте ресурсного центра <text:a xlink:type="simple" xlink:href="https://mosvolonter.ru/" office:name=""><text:span text:style-name="Definition">«Мосволонтер»</text:span></text:a>.</text:p>
      <text:p text:style-name="Text_20_body">Победители получат статуэтки, дипломы и памятные подарки. Для них проведут профессиональные тренинги — эксперты программы наставничества расскажут о современных тенденциях в волонтерстве, проанализируют потенциал проектов, помогут составить план личного и командного развития. Сертификаты об участии вручат всем конкурсантам.</text:p>
      <text:p text:style-name="Text_20_body">Организатор конкурса — ресурсный центр «Мосволонтер» при поддержке столичного <text:a xlink:type="simple" xlink:href="https://www.mos.ru/kos/" office:name=""><text:span text:style-name="Definition">Комитета общественных связей и молодежной политики</text:span></text:a>.</text:p>
      <text:p text:style-name="Text_20_body"><text:line-break/></text:p>
      <text:p text:style-name="Text_20_body">Адрес страницы: <text:a xlink:type="simple" xlink:href="http://udms.mos.ru/presscenter/news/detail/11955801.html" office:name=""><text:span text:style-name="Definition">http://udms.mos.ru/presscenter/news/detail/1195580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3T00:20:43Z</meta:creation-date>
    <dc:date>2023-11-03T00:20:43Z</dc:date>
  </office:meta>
</office:document-meta>
</file>