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шеходный-переход-на-улице-медиков-откроют-в-конце-2024-года"/>Пешеходный переход на улице Медиков откроют в конце 2024 года<text:bookmark-end text:name="пешеходный-переход-на-улице-медиков-откроют-в-конце-2024-года"/></text:h>
      <text:p text:style-name="First_20_paragraph">01.11.2023</text:p>
      <text:h text:style-name="Heading_20_2" text:outline-level="2"><text:bookmark-start text:name="пешеходный-переход-на-улице-медиков-откроют-в-конце-2024-года-1"/>Пешеходный переход на улице Медиков откроют в конце 2024 года<text:bookmark-end text:name="пешеходный-переход-на-улице-медиков-откроют-в-конце-2024-года-1"/></text:h>
      <text:h text:style-name="Heading_20_2" text:outline-level="2"><text:bookmark-start text:name="пешеходный-переход-под-каспийской-улицей-и-путями-второго-московского-центрального-диаметра-мцд-2-свяжет-жилую-застройку-с-рекреационной-зоной-района-царицыно-сообщил-заместитель-мэра-москвы-по-вопросам-градостроительной-политики-и-строительства-андрей-бочкарёв."/>Пешеходный переход под Каспийской улицей и путями второго Московского центрального диаметра (МЦД-2) свяжет жилую застройку с рекреационной зоной района Царицыно, сообщил заместитель мэра Москвы по вопросам градостроительной политики и строительства Андрей Бочкарёв.<text:bookmark-end text:name="пешеходный-переход-под-каспийской-улицей-и-путями-второго-московского-центрального-диаметра-мцд-2-свяжет-жилую-застройку-с-рекреационной-зоной-района-царицыно-сообщил-заместитель-мэра-москвы-по-вопросам-градостроительной-политики-и-строительства-андрей-бочкарёв."/></text:h>
      <text:p text:style-name="First_20_paragraph">По его словам, строительство перехода стартовало осенью 2022 года, готовность объекта составляет 60%.</text:p>
      <text:p text:style-name="Text_20_body"><text:span text:style-name="T1">«Сейчас идет отделка лестничных сходов и тоннельной части. Ведутся работы по внутренним инженерным системам. По контракту завершение строительства пешеходного перехода планируется в четвертом квартале 2024 года»</text:span>, – сказал Андрей Бочкарёв.</text:p>
      <text:p text:style-name="Text_20_body">Он добавил, что ранее завершилось устройство шпунтового ограждения и конструкций из монолитного железобетона, проходка защитного экрана из труб под действующими путями МЦД-2 и гидроизоляционные работы.</text:p>
      <text:p text:style-name="Text_20_body">Руководитель Департамента строительства Москвы Рафик Загрутдинов напомнил, что техническим заказчиком работ выступало подведомственное учреждение ГКУ «УДМС».</text:p>
      <text:p text:style-name="Text_20_body"><text:span text:style-name="T1">«Проектом предусматривается строительство подземного пешеходного перехода длиной почти 100 метров, в том числе устройство четырех лестничных сходов и трех лифтов»,</text:span> – добавил Рафик Загрутдинов.</text:p>
      <text:p text:style-name="Text_20_body">Реализация проекта обеспечит безопасный и комфортный проход под проезжей частью в районе перекрестка улицы Медиков и Каспийская, а также через ж/д пути Курского направления к территории парка «Борисовские пруды».<text:line-break/><text:line-break/></text:p>
      <text:p text:style-name="Text_20_body"><text:line-break/></text:p>
      <text:p text:style-name="Text_20_body">Адрес страницы: <text:a xlink:type="simple" xlink:href="http://udms.mos.ru/presscenter/news/detail/11953991.html" office:name=""><text:span text:style-name="Definition">http://udms.mos.ru/presscenter/news/detail/11953991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1T14:22:55Z</meta:creation-date>
    <dc:date>2023-11-01T14:22:55Z</dc:date>
  </office:meta>
</office:document-meta>
</file>