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новую-эстакаду-построят-на-пересечении-свободного-проспекта-и-большого-купавенского-проезда"/>Новую эстакаду построят на пересечении Свободного проспекта и Большого Купавенского проезда<text:bookmark-end text:name="новую-эстакаду-построят-на-пересечении-свободного-проспекта-и-большого-купавенского-проезда"/></text:h>
      <text:p text:style-name="First_20_paragraph">30.10.2023</text:p>
      <text:p text:style-name="Text_20_body"><text:line-break/></text:p>
      <text:p text:style-name="Text_20_body">В рамках проекта также построят новый подземный переход, переоборудуют коммуникации и благоустроят территорию площадью около четырех гектаров.</text:p>
      <text:p text:style-name="Text_20_body">На пересечении Свободного проспекта и Большого Купавенского проезда появится новая автомобильная эстакада. Строительство сооружения планируется завершить летом 2026 года. Об этом сообщил заместитель Мэра Москвы по вопросам градостроительной политики и строительства Андрей Бочкарев.</text:p>
      <text:p text:style-name="P1">«<text:span text:style-name="T1">Заключен государственный контракт с подрядной организацией на выполнение инженерных изысканий, подготовку проектной документации и проведение строительно-монтажных работ. Протяженность новой эстакады составит почти 600 метров, а ширина — 28 метров. По контракту завершить проект планируется летом 2026 года», — рассказал он.</text:span></text:p>
      <text:p text:style-name="First_20_paragraph">Благодаря эстакаде увеличится пропускная способность шоссе Энтузиастов, Свободного проспекта и Большого Купавенского проезда.</text:p>
      <text:p text:style-name="Text_20_body">Специалисты также проложат и реконструируют 3,16 километра дорог.</text:p>
      <text:p text:style-name="P2">«<text:span text:style-name="T1">Проект предусматривает строительство нового подземного пешеходного перехода с двумя лестничными сходами длиной 89 метров в районе дома № 2 на Магнитогорской улице, перекладку коммуникаций и благоустройство территории площадью около четырех гектаров», — добавил руководитель Департамента строительства Москвы Рафик Загрутдинов.</text:span></text:p>
      <text:p text:style-name="First_20_paragraph">Это улучшит транспортную доступность района Ивановское.</text:p>
      <text:p text:style-name="Text_20_body"><text:line-break/></text:p>
      <text:p text:style-name="Text_20_body">Адрес страницы: <text:a xlink:type="simple" xlink:href="http://udms.mos.ru/presscenter/news/detail/11944442.html" office:name=""><text:span text:style-name="Definition">http://udms.mos.ru/presscenter/news/detail/1194444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30T12:42:15Z</meta:creation-date>
    <dc:date>2023-10-30T12:42:15Z</dc:date>
  </office:meta>
</office:document-meta>
</file>