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реход-через-мцд-2-на-улице-медиков-готов-на-60"/>Переход через МЦД-2 на улице Медиков готов на 60%<text:bookmark-end text:name="переход-через-мцд-2-на-улице-медиков-готов-на-60"/></text:h>
      <text:p text:style-name="First_20_paragraph">30.10.2023</text:p>
      <text:h text:style-name="Heading_20_3" text:outline-level="3"><text:bookmark-start text:name="переход-через-мцд-2-на-улице-медиков-готов-на-60-1"/>Переход через МЦД-2 на улице Медиков готов на 60%<text:bookmark-end text:name="переход-через-мцд-2-на-улице-медиков-готов-на-60-1"/></text:h>
      <text:p text:style-name="First_20_paragraph"><text:line-break/></text:p>
      <text:p text:style-name="Text_20_body"><text:line-break/><text:line-break/> «<text:span text:style-name="T1">Переход позволит москвичам безопасно пересекать Каспийскую улицу и пути МЦД-2. Уже завершено устройство защитного экрана из труб под действующей железной дорогой, строители приступили к армированию стен пешеходного перехода. Готовность объекта составляет 60%</text:span>», ‒ сообщил председатель Мосгосстройнадзора Игорь Войстратенко.<text:line-break/><text:line-break/>Подземный переход длиной более 100 метров будет иметь три лестничных схода с накладными колясочными спусками, а также три лифта для маломобильных граждан. Проектом предусмотрено устройство технических и служебных помещений.<text:line-break/><text:line-break/>Наружные парапеты, стены и лифтовые павильоны облицуют полированной гранитной плиткой, потолки покроют фасадной акриловой краской, пол вымостят керамогранитом.<text:line-break/><text:line-break/>Войстратенко напомнил, что по поручению мэра Москвы Сергея Собянина уделяется особое внимание строительству объектов улично-дорожной сети города.</text:p>
      <text:p text:style-name="Text_20_body"> <text:line-break/><text:line-break/><text:span text:style-name="T1">«Согласно программе контрольно-надзорных мероприятий, специалисты Мосгосстройнадзора организовали выездную проверку подземного перехода в районе улицы Медиков. К ней привлекли сотрудников подведомственного Центра экспертиз, которые провели шесть лабораторных испытаний, в том числе для оценки соответствия класса бетона и арматурной стали требованиям проектной документации. Кроме того, были исследованы уровень шума и степень концентрации загрязняющих веществ»</text:span>- рассказал Игорь Войстратенко.</text:p>
      <text:p text:style-name="Text_20_body"><text:line-break/></text:p>
      <text:p text:style-name="Text_20_body">Сооружение на улице Медиков свяжет жилую застройку с зоной отдыха на берегу реки Чертановки и Нижнего Царицынского пруда.</text:p>
      <text:p text:style-name="Text_20_body"><text:line-break/></text:p>
      <text:p text:style-name="Text_20_body">Адрес страницы: <text:a xlink:type="simple" xlink:href="http://udms.mos.ru/presscenter/news/detail/11944331.html" office:name=""><text:span text:style-name="Definition">http://udms.mos.ru/presscenter/news/detail/11944331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30T12:43:05Z</meta:creation-date>
    <dc:date>2023-10-30T12:43:05Z</dc:date>
  </office:meta>
</office:document-meta>
</file>