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чалось-строительство-основных-опор-моста-через-нагатинский-затон"/>Началось строительство основных опор моста через Нагатинский затон<text:bookmark-end text:name="началось-строительство-основных-опор-моста-через-нагатинский-затон"/></text:h>
      <text:p text:style-name="First_20_paragraph">17.10.2023</text:p>
      <text:h text:style-name="Heading_20_3" text:outline-level="3"><text:bookmark-start text:name="ведутся-работы-по-сооружению-основных-опор-пешеходного-моста-через-нагатинский-затон-сообщил-заместитель-мэра-москвы-по-вопросам-градостроительной-политики-и-строительства-андрей-бочкарёв"/>Ведутся работы по сооружению основных опор пешеходного моста через Нагатинский затон, сообщил заместитель мэра Москвы по вопросам градостроительной политики и строительства Андрей Бочкарёв<text:bookmark-end text:name="ведутся-работы-по-сооружению-основных-опор-пешеходного-моста-через-нагатинский-затон-сообщил-заместитель-мэра-москвы-по-вопросам-градостроительной-политики-и-строительства-андрей-бочкарёв"/></text:h>
      <text:p text:style-name="First_20_paragraph"><text:line-break/></text:p>
      <text:p text:style-name="Text_20_body">«Новое сооружение сделает доступней для жителей административные и транспортные объекты, расположенные на другом берегу затона. Общую готовность всего объекта мы оцениваем на 15%. К строительству приступили в феврале этого года, контрактный срок завершения работ – ноябрь 2024-го», – отметил Андрей Бочкарёв.<text:line-break/><text:line-break/></text:p>
      <text:p text:style-name="Text_20_body">Глава Стройкомплекса уточнил, что мост протяженностью 220 метров свяжет Корабельную и Коломенскую улицы.</text:p>
      <text:p text:style-name="Text_20_body">«На Коломенской улице он будет иметь выход к станции «Нагатинский Затон» Большой кольцевой линии метро», – добавил заммэра.</text:p>
      <text:p text:style-name="Text_20_body">По словам руководителя Департамента строительства Москвы Рафика Загрутдинова, мост спроектирован в форме полумесяца по принципу фермы инженера Финка.</text:p>
      <text:p text:style-name="Text_20_body">«Его яркий образ и теплая архитектурная подсветка конструкций и полотна в вечернее время добавит ощущение уюта. Центральное пространство с лавочками можно использовать как общественную зону. Ширина велосипедной полосы составит 2 метра, а пешеходной зоны – 4,5 метра», – сказал <text:span text:style-name="T1">Рафик Загрутдинов</text:span>.</text:p>
      <text:p text:style-name="Text_20_body">Он отметил, что строительство моста сделает удобным передвижение пешеходов и велосипедистов от станции «Нагатинский Затон» БКЛ к проектируемой застройке жилых кварталов.</text:p>
      <text:p text:style-name="Text_20_body">«Благодаря новому сооружению жители будут тратить на 30-40% меньше времени в пути к торговым центрам и транспортным объектам», – подчеркнул <text:span text:style-name="T1">Загрутдинов</text:span>.</text:p>
      <text:p text:style-name="Text_20_body">Он напомнил, что пешеходный мост через Нагатинский Затон – не единственное подобное строящееся сооружение в Москве.</text:p>
      <text:p text:style-name="Text_20_body">«По поручению мэра Москвы <text:span text:style-name="T1">Сергея Собянина</text:span> мы развиваем новые логистические связи. Сейчас строительно-монтажные работы ведутся на мосту через Яузу на территории МГТУ им. Н.Э. Баумана, а также через водоотводной канал в Центральном административном округе», – заключил глава Департамен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1908707.html" office:name=""><text:span text:style-name="Definition">http://udms.mos.ru/presscenter/news/detail/1190870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7:47Z</meta:creation-date>
    <dc:date>2024-04-25T13:37:47Z</dc:date>
  </office:meta>
</office:document-meta>
</file>