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фильмовская-улица-на-западе-столицы-будет-продлена"/>Мосфильмовская улица на западе столицы будет продлена<text:bookmark-end text:name="мосфильмовская-улица-на-западе-столицы-будет-продлена"/></text:h>
      <text:p text:style-name="First_20_paragraph">17.10.2023</text:p>
      <text:h text:style-name="Heading_20_3" text:outline-level="3"><text:bookmark-start text:name="мосфильмовская-улица-на-западе-столицы-будет-продлена-сообщил-мэр-москвы-сергей-собянин."/>Мосфильмовская улица на западе столицы будет продлена, сообщил мэр Москвы Сергей Собянин.<text:bookmark-end text:name="мосфильмовская-улица-на-западе-столицы-будет-продлена-сообщил-мэр-москвы-сергей-собянин."/></text:h>
      <text:p text:style-name="First_20_paragraph"><text:line-break/></text:p>
      <text:p text:style-name="Text_20_body"><text:line-break/></text:p>
      <text:p text:style-name="Text_20_body">Он отметил, что сейчас идут подготовительные работы. Здесь построят 7 км дорог и два моста длиной 470 метров.</text:p>
      <text:p text:style-name="Text_20_body">Будет проложено две полосы движения в каждом направлении. «Благодаря этому свяжем проспекты Генерала Дорохова и Мичуринский, Аминьевское шоссе и саму Мосфильмовскую улицу.</text:p>
      <text:p text:style-name="Text_20_body"><text:line-break/></text:p>
      <text:p text:style-name="Text_20_body">«Значительно улучшится транспортная доступность для жителей районов Очаково-Матвеевское и Раменки», – написал Сергей Собянин в своем телеграм-канале. </text:p>
      <text:p text:style-name="Text_20_body"><text:line-break/></text:p>
      <text:p text:style-name="Text_20_body">Адрес страницы: <text:a xlink:type="simple" xlink:href="http://udms.mos.ru/presscenter/news/detail/11908673.html" office:name=""><text:span text:style-name="Definition">http://udms.mos.ru/presscenter/news/detail/1190867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1T17:12:17Z</meta:creation-date>
    <dc:date>2023-10-21T17:12:17Z</dc:date>
  </office:meta>
</office:document-meta>
</file>