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чкарёв-в-москве-построят-более-265-км-дорог-в-2024-2026-годах"/>Бочкарёв: в Москве построят более 265 км дорог в 2024-2026 годах<text:bookmark-end text:name="бочкарёв-в-москве-построят-более-265-км-дорог-в-2024-2026-годах"/></text:h>
      <text:p text:style-name="First_20_paragraph">17.10.2023</text:p>
      <text:p text:style-name="Text_20_body"><text:line-break/></text:p>
      <text:p text:style-name="Text_20_body"><text:span text:style-name="T1">Бочкарёв: в Москве построят более 265 км дорог в 2024-2026 годах</text:span></text:p>
      <text:p text:style-name="Text_20_body"><text:line-break/></text:p>
      <text:p text:style-name="Text_20_body"><text:line-break/></text:p>
      <text:p text:style-name="Text_20_body">Свыше 265 км дорог планируется построить за счет городского бюджета в столице в 2024-2026 годах, сообщил заместитель мэра Москвы по вопросам градостроительной политики и строительства Андрей Бочкарёв.</text:p>
      <text:p text:style-name="Text_20_body"><text:line-break/></text:p>
      <text:p text:style-name="Text_20_body"><text:span text:style-name="T2">«В городе реализуется масштабная программа строительства дорожно-транспортной инфраструктуры, в ближайшие три года мы продолжим развивать это направление. С 2011 года в Москве построено и реконструировано свыше 1350 км дорог, что фактически составило порядка 24% от всей улично-дорожной сети, существовавшей в городе к 2010 году. Построено более 400 крупных искусственных сооружений, большое количество внеуличных пешеходных переходов»</text:span>, – сказал Андрей Бочкарёв. </text:p>
      <text:p text:style-name="Text_20_body"><text:line-break/></text:p>
      <text:p text:style-name="Text_20_body">Как отметил заммэра, в 2024-2026 годах в Москве планируется ввести в эксплуатацию 265,6 км новых дорог, включая более 70 крупных искусственных сооружений – тоннелей, путепроводов, эстакад, развязок, мостов, а также 60 внеуличных пешеходных переходов.</text:p>
      <text:p text:style-name="Text_20_body"><text:line-break/></text:p>
      <text:p text:style-name="Text_20_body"><text:span text:style-name="T2">«При этом в Новой Москве будет построено порядка 50 км дорог и девять крупных искусственных сооружений»</text:span>, – добавил Бочкарёв. </text:p>
      <text:p text:style-name="Text_20_body"><text:line-break/></text:p>
      <text:p text:style-name="Text_20_body">Ранее глава Стройкомплекса заявил, что более половины средств Адресной инвестиционной программы (АИП) столицы на 2024-2026 годы планируется направить на развитие транспортной инфраструктуры. «Более 50% АИП мы традиционно направляем на строительство транспортной инфраструктуры и решение вопросов, связанных с транспортным обслуживанием москвичей», – пояснил Бочкарёв.</text:p>
      <text:p text:style-name="Text_20_body"><text:line-break/></text:p>
      <text:p text:style-name="Text_20_body">Ранее мэр Москвы Сергей Собянин сообщил об утверждении Адресной инвестиционной программы на ближайшие три года. С 2024 по 2026 годы запланировано строительство порядка 760 городских объектов.</text:p>
      <text:p text:style-name="Text_20_body"><text:line-break/></text:p>
      <text:p text:style-name="Text_20_body">Адрес страницы: <text:a xlink:type="simple" xlink:href="http://udms.mos.ru/presscenter/news/detail/11908636.html" office:name=""><text:span text:style-name="Definition">http://udms.mos.ru/presscenter/news/detail/1190863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2T15:31:54Z</meta:creation-date>
    <dc:date>2024-01-22T15:31:54Z</dc:date>
  </office:meta>
</office:document-meta>
</file>