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50-средств-аип-направят-на-развитие-транспортной-инфраструктуры-москвы"/>Более 50% средств АИП направят на развитие транспортной инфраструктуры Москвы<text:bookmark-end text:name="более-50-средств-аип-направят-на-развитие-транспортной-инфраструктуры-москвы"/></text:h>
      <text:p text:style-name="First_20_paragraph">16.10.2023</text:p>
      <text:h text:style-name="Heading_20_3" text:outline-level="3"><text:bookmark-start text:name="более-половины-средств-адресной-инвестиционной-программы-аип-столицы-на-2024-2026-годы-планируется-направить-на-развитие-транспортной-инфраструктуры-сообщил-заместитель-мэра-москвы-по-вопросам-градостроительной-политики-и-строительства-андрей-бочкарёв."/>​Более половины средств Адресной инвестиционной программы (АИП) столицы на 2024-2026 годы планируется направить на развитие транспортной инфраструктуры, сообщил заместитель мэра Москвы по вопросам градостроительной политики и строительства Андрей Бочкарёв.<text:bookmark-end text:name="более-половины-средств-адресной-инвестиционной-программы-аип-столицы-на-2024-2026-годы-планируется-направить-на-развитие-транспортной-инфраструктуры-сообщил-заместитель-мэра-москвы-по-вопросам-градостроительной-политики-и-строительства-андрей-бочкарёв."/></text:h>
      <text:p text:style-name="First_20_paragraph"><text:line-break/></text:p>
      <text:p text:style-name="Text_20_body">​Более половины средств Адресной инвестиционной программы (АИП) столицы на 2024-2026 годы планируется направить на развитие транспортной инфраструктуры, сообщил заместитель мэра Москвы по вопросам градостроительной политики и строительства Андрей Бочкарёв.</text:p>
      <text:p text:style-name="Text_20_body">«Средства Адресной инвестиционной программы города Москвы на 2024-2026 годы разделяются на реализацию ряда ключевых городских программ. Более половины бюджета АИП мы традиционно выделяем на строительство транспортной инфраструктуры и решение вопросов, связанных с транспортным обслуживанием москвичей», – сказал Андрей Бочкарёв.</text:p>
      <text:p text:style-name="Text_20_body">По его словам, эти средства будут распределены на строительство объектов метро, железнодорожного транспорта и улично-дорожной сети. Кроме того, значительную часть бюджета направят на строительство объектов социальной сферы.</text:p>
      <text:p text:style-name="Text_20_body">Ранее мэр Москвы Сергей Собянин сообщил об утверждении Адресной инвестиционной программы на ближайшие три года. С 2024 по 2026 годы запланировано строительство порядка 760 новых городских объект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1903577.html" office:name=""><text:span text:style-name="Definition">http://udms.mos.ru/presscenter/news/detail/11903577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7:50Z</meta:creation-date>
    <dc:date>2024-04-25T13:37:50Z</dc:date>
  </office:meta>
</office:document-meta>
</file>